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isoleren van de spouwmuur en vervangen gevel rondom het hele huis op het adres Vorenseindseweg 23, 4714 BE Sprundel</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De gemeente Rucphen heeft een aanvraag voor een omgevingsvergunning ontvangen. De vergunning is aangevraagd voor het isoleren van de spouwmuur en vervangen gevel rondom het hele huis op het adres Vorenseindseweg 23, 4714 BE Sprundel.</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3-08-2026. De gemeente neemt daarover waarschijnlijk voor 08-10-2026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65-3495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8916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124604</meta:user-defined>
    <dc:language>nl</dc:language>
    <meta:user-defined meta:name="OVERHEIDop.locatietype/OVERHEIDop.gebiedsmarkering">Punt</meta:user-defined>
    <meta:user-defined meta:name="DC.title">Aanvraag vergunning voor het isoleren van de spouwmuur en vervangen gevel rondom het hele huis op het adres Vorenseindseweg 23, 4714 BE Sprundel</meta:user-defined>
    <meta:user-defined meta:name="DCTERMS.W3CDTF/DCTERMS.available">2026-08-19</meta:user-defined>
    <meta:user-defined meta:name="DCTERMS.W3CDTF/OVERHEIDop.jaargang">2026</meta:user-defined>
    <meta:user-defined meta:name="OVERHEIDop.publicationIssue">389162</meta:user-defined>
    <meta:user-defined meta:name="OVERHEIDop.GmbID/DC.identifier">gmb-2026-389162</meta:user-defined>
    <meta:user-defined meta:name="OVERHEIDop.versieInformatie"/>
  </office:meta>
</office:document-meta>
</file>