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woningen op de locatie Bergkamp 2, 4, 6, 8, 12, 14, 16, 18, 20, 22 en 24, 7384AV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3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1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3</meta:user-defined>
    <meta:user-defined meta:name="DCTERMS.abstract">Bergkamp 2, 4, 6, 8, 12, 14, 16, 18, 20, 22 en 24, 7384AV Wil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e materialen uit woningen op de locatie Bergkamp 2, 4, 6, 8, 12, 14, 16, 18, 20, 22 en 24, 7384AV Wil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60</meta:user-defined>
    <meta:user-defined meta:name="OVERHEIDop.GmbID/DC.identifier">gmb-2026-389160</meta:user-defined>
    <meta:user-defined meta:name="OVERHEIDop.versieInformatie"/>
  </office:meta>
</office:document-meta>
</file>