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laring van geen bezwaar. Pramenrace 2026, Uiterweg 417a 1431AM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verklaring van geen bezwaar hebben verleend:</text:p>
            <text:p text:style-name="common-al">- Verzenddatum: ; Pramenrace 2026; locatie: Uiterweg 417a 1431AM Aalsmeer; zaaknummer 13528491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1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Cultuur en recreatie | Organisatie en beleid</meta:user-defined>
    <meta:user-defined meta:name="OVERHEIDop.Rubriek/DC.type">andere melding</meta:user-defined>
    <meta:user-defined meta:name="OVERHEIDop.referentienummer">039413528491</meta:user-defined>
    <meta:user-defined meta:name="DCTERMS.abstract">VVGB Pramenrace 2026</meta:user-defined>
    <dc:language>nl</dc:language>
    <meta:user-defined meta:name="OVERHEIDop.locatietype/OVERHEIDop.gebiedsmarkering">Punt</meta:user-defined>
    <meta:user-defined meta:name="DC.title">Verklaring van geen bezwaar. Pramenrace 2026, Uiterweg 417a 1431AM Aals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57</meta:user-defined>
    <meta:user-defined meta:name="OVERHEIDop.GmbID/DC.identifier">gmb-2026-389157</meta:user-defined>
    <meta:user-defined meta:name="OVERHEIDop.versieInformatie"/>
  </office:meta>
</office:document-meta>
</file>