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overige geluidhinder Deventerweg 1 Gie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afspelen van versterkte muziek op 5 september 2026 van 15.00 tot 23.00 uur aan de Deventerweg 1 in Giethmen. Verzonden op 6 augustus 2026.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de burgemeester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915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mgevingsvergunning overige geluidhinder Deventerweg 1 Giethm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52</meta:user-defined>
    <meta:user-defined meta:name="OVERHEIDop.GmbID/DC.identifier">gmb-2026-389152</meta:user-defined>
    <meta:user-defined meta:name="OVERHEIDop.versieInformatie"/>
  </office:meta>
</office:document-meta>
</file>