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text:list-style style:name="id1-3-2-2-1-3-17">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5-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5-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9-13-1-1">
      <style:table-column-properties/>
    </style:style>
    <style:style style:family="table-column" style:parent-style-name="colspec" style:name="id1-3-2-2-9-13-1-2">
      <style:table-column-properties/>
    </style:style>
    <text:list-style style:name="id1-3-2-2-9-13-1-3-7-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3-1-3-7-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3-1-3-7-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3-1-3-7-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3-1-3-7-2-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0">
      <text:list-level-style-bullet text:bullet-char="•" text:level="1">
        <style:list-level-properties text:min-label-width="10mm"/>
      </text:list-level-style-bullet>
    </text:list-style>
    <text:list-style style:name="id1-3-2-4-30-1">
      <text:list-level-style-bullet text:bullet-char="•" text:level="1">
        <style:list-level-properties text:min-label-width="10mm"/>
      </text:list-level-style-bullet>
    </text:list-style>
    <text:list-style style:name="id1-3-2-4-30-2">
      <text:list-level-style-bullet text:bullet-char="•" text:level="1">
        <style:list-level-properties text:min-label-width="10mm"/>
      </text:list-level-style-bullet>
    </text:list-style>
    <text:list-style style:name="id1-3-2-4-30-3">
      <text:list-level-style-bullet text:bullet-char="•" text:level="1">
        <style:list-level-properties text:min-label-width="10mm"/>
      </text:list-level-style-bullet>
    </text:list-style>
    <text:list-style style:name="id1-3-2-4-30-4">
      <text:list-level-style-bullet text:bullet-char="•" text:level="1">
        <style:list-level-properties text:min-label-width="10mm"/>
      </text:list-level-style-bullet>
    </text:list-style>
    <text:list-style style:name="id1-3-2-4-9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5-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5-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8">
      <text:list-level-style-bullet text:bullet-char="-" text:level="1">
        <style:list-level-properties text:min-label-width="10mm"/>
      </text:list-level-style-bullet>
    </text:list-style>
    <text:list-style style:name="id1-3-2-4-138-1">
      <text:list-level-style-bullet text:bullet-char="-" text:level="1">
        <style:list-level-properties text:min-label-width="10mm"/>
      </text:list-level-style-bullet>
    </text:list-style>
    <text:list-style style:name="id1-3-2-4-138-2">
      <text:list-level-style-bullet text:bullet-char="-" text:level="1">
        <style:list-level-properties text:min-label-width="10mm"/>
      </text:list-level-style-bullet>
    </text:list-style>
    <text:list-style style:name="id1-3-2-4-138-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onderwijs- en woningbouwprojecten gemeente Westerkwartier 2026</text:p>
      <text:section text:name="regeling_id1-3-2" text:style-name="regeling">
        <text:section text:name="aanhef_id1-3-2-1" text:style-name="aanhef">
          <text:section text:name="preambule_id1-3-2-1-1" text:style-name="preambule">
            <text:p text:style-name="al">Het college van burgemeester en wethouders van de gemeente Westerkwartier;</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 onderwijs- en woningbouwprojecten gemeente Westerkwartier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een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e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Westerkwartier;</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onderwijsproject: een project voor primair onderwijs, speciaal onderwijs, voortgezet onderwijs of middelbaar beroepsonderwijs als bedoeld in tabel 3 van bijlage 3 van de Systeemcode elektriciteit 2026, waarvoor de gevraagde transportcapaciteit noodzakelijk is voor de uitvoering van de wettelijke onderwijstaak</text:p>
              </text:list-item>
              <text:list-item text:style-override="id1-3-2-2-1-3-8">
                <text:number>-</text:number>
                <text:p text:style-name="al">project: realisatie van een basisbehoefte, zijnde de functie woonbehoefte als bedoeld in tabel 3 van bijlage 3 van de Systeemcode Elektriciteit 2026; </text:p>
              </text:list-item>
              <text:list-item text:style-override="id1-3-2-2-1-3-9">
                <text:number>-</text:number>
                <text:p text:style-name="al">projectlocatie: locatie waar het project zal worden ontwikkeld; </text:p>
              </text:list-item>
              <text:list-item text:style-override="id1-3-2-2-1-3-10">
                <text:number>-</text:number>
                <text:p text:style-name="al">projectontwikkelaar: een rechtspersoon, stichting, vereniging of natuurlijke persoon die een project realiseert of initieert; </text:p>
              </text:list-item>
              <text:list-item text:style-override="id1-3-2-2-1-3-11">
                <text:number>-</text:number>
                <text:p text:style-name="al">prioriteringsverzoek: verzoek om prioriteit bij de toewijzing van transportcapaciteit als bedoeld in artikel 7.21 van de Systeemcode Elektriciteit 2026;</text:p>
              </text:list-item>
              <text:list-item text:style-override="id1-3-2-2-1-3-12">
                <text:number>-</text:number>
                <text:p text:style-name="al">projectdossier: geheel van documenten ter onderbouwing van een prioriteringsverzoek en transportverzoek;</text:p>
              </text:list-item>
              <text:list-item text:style-override="id1-3-2-2-1-3-13">
                <text:number>-</text:number>
                <text:p text:style-name="al">projectnaam: de door de initiatiefnemer opgegeven openbare aanduiding van het project waarmee het project binnen de procedure wordt geïdentificeerd </text:p>
              </text:list-item>
              <text:list-item text:style-override="id1-3-2-2-1-3-14">
                <text:number>-</text:number>
                <text:p text:style-name="al">transportcapaciteit: capaciteit voor het transport van elektriciteit op het distributienet;</text:p>
              </text:list-item>
              <text:list-item text:style-override="id1-3-2-2-1-3-15">
                <text:number>-</text:number>
                <text:p text:style-name="al">sociale huurwoning: een woning met een huurprijs tot de liberalisatiegrens zoals deze jaarlijks door de minister wordt vastgesteld.</text:p>
              </text:list-item>
              <text:list-item text:style-override="id1-3-2-2-1-3-16">
                <text:number>-</text:number>
                <text:p text:style-name="al">transportverzoek: verzoek tot het verzorgen van transport van elektriciteit als bedoeld in artikel 3.46, eerste lid, van de Energiewet;</text:p>
              </text:list-item>
              <text:list-item text:style-override="id1-3-2-2-1-3-17">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onderwijsprojecten en projecten op de volgordelijst. Het gaat daarbij zowel om projecten van projectontwikkelaars en woningcorporaties als om de projecten die de gemeente zelf realiseert of initieer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voorzieningen in de onderwijshuisvesting en voor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2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maakt van het daartoe beschikbaar gestelde webformulier.</text:p>
              </text:list-item>
              <text:list-item text:style-override="id1-3-2-2-6-3">
                <text:number>2.</text:number>
                <text:p text:style-name="al">De gemeente streeft ernaar om binnen twee werkdagen een ontvangstbevestiging van het verzoek te versturen waarbij tevens wordt gewezen op de in artikel 13 opgenomen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Het college bepaalt de rangorde op de volgordelijst stapsgewijs op basis van de volgende stappen en legt de uitkomst daarvan schriftelijk vast.</text:p>
            <text:p text:style-name="al"/>
            <text:p text:style-name="al">
            <text:span text:style-name="nadrukvet">Voorrang onderwijshuisvesting</text:span>
          </text:p>
            <text:list text:style-name="id1-3-2-2-9-5">
              <text:list-item text:style-override="id1-3-2-2-9-5-1">
                <text:number>1.</text:number>
                <text:p text:style-name="al">Een onderwijsproject prevaleert op de gemeentelijke volgordelijst bij gelijke score op basis van de rangordebepaling.</text:p>
              </text:list-item>
              <text:list-item text:style-override="id1-3-2-2-9-5-2">
                <text:number>2.</text:number>
                <text:p text:style-name="al">Onder onderwijsproject wordt voor de toepassing van deze beleidsregels verstaan: een project voor primair onderwijs, speciaal onderwijs of voortgezet onderwijs als bedoeld in tabel 3 van bijlage 3 van de Systeemcode elektriciteit 2026, waarvoor de gevraagde transportcapaciteit noodzakelijk is voor de uitvoering van de wettelijke onderwijstaak.</text:p>
              </text:list-item>
              <text:list-item text:style-override="id1-3-2-2-9-5-3">
                <text:number>3.</text:number>
                <text:p text:style-name="al">Een onderwijsproject komt uitsluitend voor de voorrangspositie als bedoeld in het eerste lid in aanmerking indien:</text:p>
                <text:list text:style-name="id1-3-2-2-9-5-3-3">
                  <text:list-item text:style-override="id1-3-2-2-9-5-3-3-1">
                    <text:number>a.</text:number>
                    <text:p text:style-name="al">het project is opgenomen in het geldende Integraal Huisvestingsplan Onderwijs van de gemeente Westerkwartier; of</text:p>
                  </text:list-item>
                  <text:list-item text:style-override="id1-3-2-2-9-5-3-3-2">
                    <text:number>b.</text:number>
                    <text:p text:style-name="al">uit het omgevingsplan blijkt dat op de betreffende locatie in de onderwijsfunctie is voorzien;</text:p>
                  </text:list-item>
                  <text:list-item text:style-override="id1-3-2-2-9-5-3-3-3">
                    <text:number>c.</text:number>
                    <text:p text:style-name="al">de gevraagde transportcapaciteit aantoonbaar noodzakelijk is voor de ingebruikname, uitbreiding of voortzetting van de onderwijsvoorziening</text:p>
                  </text:list-item>
                </text:list>
              </text:list-item>
              <text:list-item text:style-override="id1-3-2-2-9-5-4">
                <text:number>4.</text:number>
                <text:p text:style-name="al">Binnen de categorie onderwijsprojecten wordt de onderlinge volgorde achtereenvolgens bepaald op basis van:</text:p>
                <text:list text:style-name="id1-3-2-2-9-5-4-3">
                  <text:list-item text:style-override="id1-3-2-2-9-5-4-3-1">
                    <text:number>a.</text:number>
                    <text:p text:style-name="al">het voorkomen van sluiting of onderbreking van bestaand onderwijs;</text:p>
                  </text:list-item>
                  <text:list-item text:style-override="id1-3-2-2-9-5-4-3-2">
                    <text:number>b.</text:number>
                    <text:p text:style-name="al">het oplossen van een aantoonbaar en actueel capaciteitstekort in de onderwijshuisvesting;</text:p>
                  </text:list-item>
                  <text:list-item text:style-override="id1-3-2-2-9-5-4-3-3">
                    <text:number>c.</text:number>
                    <text:p text:style-name="al">de vroegste datum waarop de transportcapaciteit noodzakelijk is;</text:p>
                  </text:list-item>
                  <text:list-item text:style-override="id1-3-2-2-9-5-4-3-4">
                    <text:number>d.</text:number>
                    <text:p text:style-name="al">het aantal leerlingen dat met de gevraagde transportcapaciteit wordt bediend;</text:p>
                  </text:list-item>
                  <text:list-item text:style-override="id1-3-2-2-9-5-4-3-5">
                    <text:number>e.</text:number>
                    <text:p text:style-name="al">een openbare loting indien de voorgaande criteria geen onderscheid opleveren.</text:p>
                  </text:list-item>
                </text:list>
              </text:list-item>
            </text:list>
            <text:list text:style-name="id1-3-2-2-9-6">
              <text:list-item text:style-override="id1-3-2-2-9-6">
                <text:number>5.</text:number>
                <text:p text:style-name="al">De voorrangspositie houdt uitsluitend in dat het college het prioriteringsverzoek en transportverzoek voor het onderwijsproject eerder indient dan verzoeken voor woningbouwprojecten. De voorrangspositie biedt geen garantie dat de netbeheerder prioriteit of transportcapaciteit toekent.</text:p>
                <text:p text:style-name="al"/>
              </text:list-item>
            </text:list>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3" text:style-name="table">
              <text:p text:style-name="table_top"/>
              <table:table table:style-name="tgroup">
                <table:table-column table:style-name="id1-3-2-2-9-13-1-1"/>
                <table:table-column table:style-name="id1-3-2-2-9-13-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e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een onherroepelijke vergunning voor en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 zoals:</text:p>
                    <text:list text:style-name="id1-3-2-2-9-13-1-3-7-2-2">
                      <text:list-item text:style-override="id1-3-2-2-9-13-1-3-7-2-2-1">
                        <text:number>a.</text:number>
                        <text:p text:style-name="table_al">Prestatieafspraken met woningbouwcorporaties;</text:p>
                      </text:list-item>
                      <text:list-item text:style-override="id1-3-2-2-9-13-1-3-7-2-2-2">
                        <text:number>b.</text:number>
                        <text:p text:style-name="table_al">documenten Wvg (wet voorkeursrecht gemeente);</text:p>
                      </text:list-item>
                      <text:list-item text:style-override="id1-3-2-2-9-13-1-3-7-2-2-3">
                        <text:number>c.</text:number>
                        <text:p text:style-name="table_al">College- of raadsbesluit met gemeente als initiatiefnemer voor woningbouwontwikkeling;</text:p>
                      </text:list-item>
                      <text:list-item text:style-override="id1-3-2-2-9-13-1-3-7-2-2-4">
                        <text:number>d.</text:number>
                        <text:p text:style-name="table_al">Overige documentatie. </text:p>
                      </text:list-item>
                    </text:list>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text:p>
            <text:list text:style-name="id1-3-2-2-9-17">
              <text:list-item text:style-override="id1-3-2-2-9-17-1">
                <text:number>a.</text:number>
                <text:p text:style-name="al">de projectlocatie is een transformatielocatie waarbij een onwenselijke activiteit plaatsmaakt; </text:p>
              </text:list-item>
              <text:list-item text:style-override="id1-3-2-2-9-17-2">
                <text:number>b.</text:number>
                <text:p text:style-name="al">het aandeel sociale huur, sociale koop of midden huurwoningen conform de jaarlijks landelijk vastgestelde koopprijs/huurprijsgrenzen bedraagt meer dan 20%; of</text:p>
              </text:list-item>
              <text:list-item text:style-override="id1-3-2-2-9-17-3">
                <text:number>c.</text:number>
                <text:p text:style-name="al">het voorziet in de huisvesting voor bijzondere doelgroepen (ouderen, zorgbehoevenden, statushouders, spoedzoekers).</text:p>
              </text:list-item>
              <text:list-item text:style-override="id1-3-2-2-9-17-4">
                <text:number>d.</text:number>
                <text:p text:style-name="al">als er een hoger potentieel aantal woningen kan worden gebouwd. </text:p>
              </text:list-item>
            </text:list>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innemen, bepaalt de gemeente de onderlinge volgorde door middel van een openbare loting.</text:p>
              </text:list-item>
              <text:list-item text:style-override="id1-3-2-2-10-3">
                <text:number>2.</text:number>
                <text:p text:style-name="al">De openbare loting vindt plaats overeenkomstig de werkwijze zoals vastgelegd in het door het college vast te stellen protocol “Openbare loting volgordelijst aanvraag prioriteit transportcapaciteit onderwijshuisvesting en woningbouwprojecten gemeente Westerkwartier 2026”.</text:p>
              </text:list-item>
              <text:list-item text:style-override="id1-3-2-2-10-4">
                <text:number>3.</text:number>
                <text:p text:style-name="al">De uitslag van de loting, de trekking, is bindend. De gemeente legt deze uitslag schriftelijk vast in een proces-verbaal.</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oorlopige volgordelijst bekend via de gemeentelijke website op 7 september. De definitieve volgordelijst wordt op maandag 21 september gepubliceerd via de website van de gemeente Westerkwartier en in het Gemeenteblad. </text:p>
              </text:list-item>
              <text:list-item text:style-override="id1-3-2-2-12-3">
                <text:number>2.</text:number>
                <text:p text:style-name="al">Op de gepubliceerde volgordelijst wordt ieder (onderwijs)project vermeld. Per project worden uitsluitend de gegevens vermeld die noodzakelijk zijn voor transparante uitvoering van deze beleidsregels, waaronder de projectnaam, de globale locatie, de projectcategorie en de positie op de lijst. Bij woningbouwprojecten wordt tevens het aantal woningen vermeld.</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het niet eens is met zijn positie op de voorlopige volgordelijst of tegen de afwijzing van zijn verzoek tot plaatsing op de voorlopige volgordelijst kan binnen tien kalenderdagen na bekendmaking van de voorlopige volgordelijst zijn reactie hierop schriftelijk indienen bij de gemeente. Na deze termijn vervalt het recht om een reactie in te dienen.</text:p>
              </text:list-item>
              <text:list-item text:style-override="id1-3-2-2-13-3">
                <text:number>2.</text:number>
                <text:p text:style-name="al">Een projectontwikkelaar die het niet eens is met zijn positie op de definitieve volgordelijst of de beslissing op zijn reactie de afwijzing van zijn verzoek tot plaatsing op de volgordelijst kan na de in het eerste lid bedoelde reactie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verklaart de initiatiefnemer bekend te zijn en akkoord te gaa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ing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 en financiële borgen</text:p>
            <text:list text:style-name="id1-3-2-2-15-2">
              <text:list-item text:style-override="id1-3-2-2-15-2-1">
                <text:number>1.</text:number>
                <text:p text:style-name="al">De gemeente verzoekt de netbeheerder conform de positie op de definitieve volgordelijst het prioriteringsverzoek en het transportverzoek in behandeling te nemen.</text:p>
              </text:list-item>
              <text:list-item text:style-override="id1-3-2-2-15-2-2">
                <text:number>2.</text:number>
                <text:p text:style-name="al">Bij projecten waarvoor de gemeente niet zelf initiatiefnemer is, komen de kosten die voortvloeien uit het prioriteringsverzoek, het transportverzoek en eventuele daarmee samenhangende verplichtingen jegens de netbeheerder voor rekening van de initiatiefnemer.</text:p>
              </text:list-item>
              <text:list-item text:style-override="id1-3-2-2-15-2-3">
                <text:number>3.</text:number>
                <text:p text:style-name="al">De projectontwikkelaar verklaart bij indiening van zijn verzoek tot opname op de volgordelijst dat hij beschikt over voldoende financiële middelen dan wel financieringsmogelijkheden om de kosten en verplichtingen als bedoeld in het tweede lid te kunnen voldoen.</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van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Beleidsregels aanvraag prioriteit transportcapaciteit voor onderwijs- en woningbouwprojecten gemeente Westerkwartier 2026.</text:p>
          </text:section>
        </text:section>
        <text:section text:name="regeling-sluiting_id1-3-2-3" text:style-name="regeling-sluiting">
          <text:section text:name="ondertekening_id1-3-2-3-1">
            <text:p><text:span text:style-name="functie">Aldus vastgesteld in de collegevergadering van 18 augustus 2026,</text:span></text:p>
          </text:section>
          <text:section text:name="ondertekening_id1-3-2-3-2">
            <text:p><text:span text:style-name="functie"/></text:p>
            <text:p><text:span text:style-name="functie">Het college van burgemeester en wethouders van Westerkwartier,</text:span></text:p>
          </text:section>
          <text:section text:name="ondertekening_id1-3-2-3-3">
            <text:p><text:span text:style-name="functie"/></text:p>
            <text:p><text:span text:style-name="functie">De secretaris, </text:span></text:p>
            <text:p><text:span text:style-name="functie">R. Kleijnen</text:span></text:p>
          </text:section>
          <text:section text:name="ondertekening_id1-3-2-3-4">
            <text:p><text:span text:style-name="functie"/></text:p>
            <text:p><text:span text:style-name="functie">De burgemeester,</text:span></text:p>
            <text:p><text:span text:style-name="functie"> A. van der Tuuk</text:span></text:p>
          </text:section>
          <text:section text:name="ondertekening_id1-3-2-3-5">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Westerkwartier tot vaststelling van de Beleidsregels aanvraag prioriteit transportcapaciteit onderwijs- en woningbouwprojecten gemeente Westerkwartier 2026 (Beleidsregels aanvraag prioriteit transportcapaciteit woningbouwprojecten gemeente Westerkwartier 2026)</text:p>
          <text:p text:style-name="al">
          <text:span text:style-name="nadrukvet">Algemeen</text:span>
        </text:p>
          <text:p text:style-name="al"/>
          <text:p text:style-name="al">
          <text:span text:style-name="nadrukcur">Inleiding</text:span>
        </text:p>
          <text:p text:style-name="al">Met deze beleidsregels geeft de gemeente Westerkwartier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onderwijshuisvesting en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s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onderwijs en woonbehoefte.</text:p>
            </text:list-item>
          </text:list>
          <text:p text:style-name="al"/>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onderwijshuisvesting en woningbouw, ook al voordat een ontwikkelaar definitief betrokken is. De bewijsvereisten voor deze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transportcapaciteit voor onderwijsprojecten alsmede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30">
            <text:list-item text:style-override="id1-3-2-4-30-1">
              <text:number>•</text:number>
              <text:p text:style-name="al">Artikel 160, eerste lid, aanhef en onder d, van de Gemeentewet: het college is bevoegd tot privaatrechtelijke rechtshandelingen van de gemeente te besluiten.</text:p>
            </text:list-item>
            <text:list-item text:style-override="id1-3-2-4-30-2">
              <text:number>•</text:number>
              <text:p text:style-name="al">Artikel 4:81 van de Algemene wet bestuursrecht: een bestuursorgaan kan beleidsregels vaststellen met betrekking tot een hem toekomende bevoegdheid.</text:p>
            </text:list-item>
            <text:list-item text:style-override="id1-3-2-4-30-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30-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onderwijshuisvesting en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gemaakt van de VNG-modelbeleidsregels Aanvraag prioriteit transportcapaciteit woningbouwprojecten. De modelbeleidsregels zijn als uitgangspunt gebruikt en vervolgens toegespitst op de specifieke situatie en uitvoeringspraktijk van de gemeente Westerkwartier.</text:p>
          <text:p text:style-name="al"/>
          <text:p text:style-name="al">Zo is binnen de rangschikkingssystematiek rekening gehouden met de uitvoerbaarheid van projecten en is gemeentelijke rangschikking uitgebreid met noodzakelijke onderwijshuisvesting. Dit wordt gedaan op basis van hetgeen gesteld wordt in het Coalitieakkoord 2026-2030 “Samen zijn wij Westerkwartier” over het belang van een integrale (ruimtelijke) planning van noodzakelijke onderwijshuisvesting. Ook hebben we in artikel 9 meer concrete voorbeelden van documenten opgenomen bij stap 2. Tot slot hebben we stap 3 op basis van de Regionale Woondeal en woningbehoefteonderzoek nog een criterium toegevoegd (namelijk het aantal woningen dat wordt bediend). </text:p>
          <text:p text:style-name="al"/>
          <text:p text:style-name="al">Daarnaast zijn enkele onderdelen uit het VNG-model niet overgenomen vanwege wijzigingen in de landelijke werkwijze. Met deze aanpassingen wordt beoogd een transparante, objectieve en uitvoerbare werkwijze vast te leggen voor de wijze waarop de gemeente Westerkwartier haar rol als aanvrager transportcapaciteit invult.</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2, derde lid, aanhef en onder c, van de Participatieverordening gemeente Westerkwartier 2026).</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hier van 'volgordelijst' sluit aan bij de definitie van ‘volgordelijst’ gebruikt in het VNG-model voor deze beleidsregels en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bij de projecten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van de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volgordelijst te zetten met het oog op het doen van een transportverzoek en prioriteringsverzoek wordt verwacht dat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De verantwoordelijkheid voor de juistheid en volledigheid van de aangeleverde informatie ligt bij de projectontwikkelaar. Daarom bepaalt artikel 6 expliciet dat de projectontwikkelaar instaat voor de juistheid van de verstrekte gegevens en de gemeente vrijwaart voor aanspraken die voortvloeien uit onjuiste, onvolledige of misleidende informatie.</text:p>
          <text:p text:style-name="al"/>
          <text:p text:style-name="al">
          <text:span text:style-name="nadrukondlijn">Aanvraag transportcapaciteit</text:span>
        </text:p>
          <text:p text:style-name="al">Een volledig projectdossier bevat voor het onderdeel transportcapaciteit ten minste:</text:p>
          <text:list text:style-name="id1-3-2-4-95">
            <text:list-item text:style-override="id1-3-2-4-95-1">
              <text:number>a.</text:number>
              <text:p text:style-name="al">naam, contactgegevens en rechtsvorm van de gemeente, dan wel naam, contactgegevens en rechtsvorm van de projectontwikkelaar;</text:p>
            </text:list-item>
            <text:list-item text:style-override="id1-3-2-4-95-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95-3">
              <text:number>c.</text:number>
              <text:p text:style-name="al">het verwachte totale aantal en type woningen (sociaal, middenhuur, koop);</text:p>
            </text:list-item>
            <text:list-item text:style-override="id1-3-2-4-95-4">
              <text:number>d.</text:number>
              <text:p text:style-name="al">de verwachte elektrische belasting van het project, omvattende:</text:p>
              <text:list text:style-name="id1-3-2-4-95-4-3">
                <text:list-item text:style-override="id1-3-2-4-95-4-3-1">
                  <text:number>1</text:number>
                  <text:p text:style-name="al">het aantal en de grootte (doorlaatwaarde) van de benodigde aansluitingen, uitgesplitst naar wooneenheden, collectieve voorzieningen en onlosmakelijk verbonden activiteiten;</text:p>
                </text:list-item>
                <text:list-item text:style-override="id1-3-2-4-95-4-3-2">
                  <text:number>2</text:number>
                  <text:p text:style-name="al">de op planniveau gehanteerde wijze van verwarmen, als meest bepalende factor in de netbelasting;</text:p>
                </text:list-item>
                <text:list-item text:style-override="id1-3-2-4-95-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100">
            <text:list-item text:style-override="id1-3-2-4-100-1">
              <text:number>1.</text:number>
              <text:p text:style-name="al">Bestuursverklaring (zie artikel 5);</text:p>
            </text:list-item>
            <text:list-item text:style-override="id1-3-2-4-100-2">
              <text:number>2.</text:number>
              <text:p text:style-name="al">Civiele overeenkomst gemeente–ontwikkelaar (primair) óf omgevingsplan (fallback);</text:p>
            </text:list-item>
            <text:list-item text:style-override="id1-3-2-4-100-3">
              <text:number>3.</text:number>
              <text:p text:style-name="al">Optioneel: aanvullende bestuursverklaring (artikel 7.21, vierde lid, van de Systeemcode Elektriciteit 2026) + bewijsstuk bij kleinschalige activiteiten/collectieve voorzieningen.</text:p>
            </text:list-item>
          </text:list>
          <text:p text:style-name="al"/>
          <text:p text:style-name="al">Woningbouw — collectieve woonvormen:</text:p>
          <text:list text:style-name="id1-3-2-4-103">
            <text:list-item text:style-override="id1-3-2-4-103-1">
              <text:number>1.</text:number>
              <text:p text:style-name="al">Bestuursverklaring (zie artikel 5);</text:p>
            </text:list-item>
            <text:list-item text:style-override="id1-3-2-4-103-2">
              <text:number>2.</text:number>
              <text:p text:style-name="al">Overeenkomst over collectieve woonvorm (primair) óf omgevingsplan (fallback).</text:p>
            </text:list-item>
          </text:list>
          <text:p text:style-name="al"/>
          <text:p text:style-name="al">Verder is van belang:</text:p>
          <text:list text:style-name="id1-3-2-4-106">
            <text:list-item text:style-override="id1-3-2-4-106-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106-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106-3">
              <text:number>3.</text:number>
              <text:p text:style-name="al">Een verklaring dat het gaat om een inspanningsverplichting van de gemeente tot het aanvragen van prioritering en transportcapaciteit, niet een resultaatsverplichting; en</text:p>
            </text:list-item>
            <text:list-item text:style-override="id1-3-2-4-106-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de gemeentelijke website.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38">
            <text:list-item text:style-override="id1-3-2-4-138-1">
              <text:number>-</text:number>
              <text:p text:style-name="al">Overeenkomst tussen gemeente en het Rijk over rijkssubsidies voor woningbouw.</text:p>
            </text:list-item>
            <text:list-item text:style-override="id1-3-2-4-138-2">
              <text:number>-</text:number>
              <text:p text:style-name="al">Prestatieafspraken tussen gemeenten en woningcorporaties.</text:p>
            </text:list-item>
            <text:list-item text:style-override="id1-3-2-4-138-3">
              <text:number>-</text:number>
              <text:p text:style-name="al">College- of raadsbesluit met gemeente als initiatiefnemer voor woningbouwontwikkeling.</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de prioriteiten zoals opgenomen in de regionale Woondeal en het woningbehoefteonderzoek van de gemeente Westerkwartier.</text:p>
          <text:p text:style-name="al"/>
          <text:p text:style-name="al">
          <text:span text:style-name="nadrukcur">Stap 4 – Datum van oplevering</text:span>
        </text:p>
          <text:p text:style-name="al">Stap 4 is van toepassing wanneer na toepassing van de voorgaand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beslissende factor bij gelijke rangschikking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de gemeente is afgestemd op de reactietermijn zoals opgenomen i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een reactieprocedure in te richten, zodat eventuele onjuistheden of onvolkomenheden in de voorlopige volgordelijst kunnen worden hersteld voordat de definitieve volgordelijst wordt vastgesteld. Om de werkwijze van de reactieprocedure vast te leggen is het door het college vast te stellen protocol “Behandeling reacties prioriteit aanvraag transportcapaciteit onderwijshuisvesting en woningbouwprojecten” opgesteld.</text:p>
          <text:p text:style-name="al"/>
          <text:p text:style-name="al">De reactietermijn van tien kalenderdagen wijkt bewust af van de twintig-dagentermijn die in het aanbestedingsrecht geldt. Tien kalenderdagen is voldoende, omdat aanvragers voorafgaand aan indienin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een reactie in te dienen, zonder dat de procedure onnodig lang blokkerende werking heeft op de indiening bij de netbeheerder. Artikel 15, eerste lid, verankert die standstill. </text:p>
          <text:p text:style-name="al"/>
          <text:p text:style-name="al">Het tweede en derde lid voorzien in een reactieprocedure en in de mogelijkheid om binnen een beperkte termijn een kortgedingprocedure aanhangig te maken. Door indiening van een verzoek overeenkomstig artikel 6 verklaart de initiatiefnemer bekend te zijn met en in te stemmen met de in deze beleidsregels opgenomen procedure en termijnen. De initiatiefnemer kan binnen tien kalenderdagen na bekendmaking van de voorlopige volgordelijst een reactie indienen. Na de beoordeling en afhandeling van de reacties stelt het college de definitieve volgordelijst vast. Tegen de definitieve volgordelijst kan de initiatiefnemer binnen tien kalenderdagen na bekendmaking een kortgedingprocedure aanhangig maken. Na afloop van deze termijn gaat de gemeente er binnen de in deze beleidsregels geregelde procedure vanuit dat de volgordelijst definitief is. Hiermee wordt beoogd de procedure tijdig af te ronden en rechtszekerheid te bieden aan alle betrokken partije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 en financiële waarborgen</text:span>
        </text:p>
          <text:p text:style-name="al">Het indienen van de transportverzoeken en prioriteringsverzoeken vormt het sluitstuk van een zorgvuldige selectieprocedure door de gemeente. Dit indienen vindt dan ook pas plaats nadat projectontwikkelaars nog de gelegenheid hebben gehad om reactie in te dienen tegen de volgordelijst. Daarmee kunnen eventuele omissies worden hersteld, voordat er nadelige consequenties ontstaan. De gemeente volgt bij het indienen van de verzoeken de vastgestelde definitieve volgordelijst.</text:p>
          <text:p text:style-name="al"/>
          <text:p text:style-name="al">Met de aanvullende bepalingen in artikel 15 wordt verduidelijkt dat de financiële gevolgen van een prioriteringsverzoek en transportverzoek bij projecten van derden voor rekening van de initiatiefnemer komen. De gemeente verricht geen zelfstandige beoordeling van de financiële draagkracht van initiatiefnemers, maar mag afgaan op de door de initiatiefnemer afgelegde verklaring dat voldoende financiële middelen of financieringsmogelijkheden aanwezig zijn om aan de daarmee samenhangende verplichtingen te voldo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915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5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5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Westerkwartier</meta:user-defined>
    <meta:user-defined meta:name="OVERHEID.Informatietype/DC.type">officiële publicatie</meta:user-defined>
    <meta:user-defined meta:name="OVERHEIDop.Rubriek/DC.type">beleidsregel</meta:user-defined>
    <meta:user-defined meta:name="OVERHEID.Gemeente/DCTERMS.publisher">Westerkwartier</meta:user-defined>
    <meta:user-defined meta:name="OVERHEID.Gemeente/OVERHEID.authority">Westerkwartier</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https://wetten.overheid.nl/BWBR0005537/2026-08-01#Hoofdstuk4_Titeldeel4.3_Artikel4:81</meta:user-defined>
    <meta:user-defined meta:name="DC.source">artikel 14 van Boek 3 van het Burgerlijk Wetboek]|[https://wetten.overheid.nl/BWBR0005291/2025-07-01#Boek3_Titeldeel1_Afdeling1_Artikel14</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voor onderwijs- en woningbouwprojecten gemeente Westerkwartier 2026</meta:user-defined>
    <dc:language>nl</dc:language>
    <meta:user-defined meta:name="OVERHEIDop.locatietype/OVERHEIDop.gebiedsmarkering">Gemeente</meta:user-defined>
    <meta:user-defined meta:name="DC.title">Beleidsregels aanvraag prioriteit transportcapaciteit onderwijs- en woningbouwprojecten gemeente Westerkwartier 2026</meta:user-defined>
    <meta:user-defined meta:name="DCTERMS.W3CDTF/DCTERMS.available">2026-08-19</meta:user-defined>
    <meta:user-defined meta:name="DCTERMS.W3CDTF/OVERHEIDop.jaargang">2026</meta:user-defined>
    <meta:user-defined meta:name="OVERHEIDop.publicationIssue">389150</meta:user-defined>
    <meta:user-defined meta:name="OVERHEIDop.betreftRegeling">CVDR765566_1</meta:user-defined>
    <meta:user-defined meta:name="xs:date/OVERHEIDop.startdatum">2026-08-20</meta:user-defined>
    <meta:user-defined meta:name="OVERHEIDop.GmbID/DC.identifier">gmb-2026-389150</meta:user-defined>
    <meta:user-defined meta:name="OVERHEIDop.versieInformatie"/>
  </office:meta>
</office:document-meta>
</file>