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 behandeling laten van aanvraag omgevingsvergunning voor het vervangen van de kozijnen en het uitvoeren van schilderwerkzaamheden aan de Eewal 94 a, 8911 GV Leeuwarden, Eewal 94 h, 8911 GV Leeuw</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buiten behandeling gelaten. De vergunning is aangevraagd voor het vervangen van de kozijnen en het uitvoeren van schilderwerkzaamheden aan de Eewal 94 a, 8911 GV Leeuwarden, Eewal 94 h, 8911 GV Leeuwarden, Eewal 96, 8911 GV Leeuwarden, Eewal 96 a, 8911 GV Leeuwarden, Wortelhaven 98, 8911 GL Leeuwarden, Wortelhaven 98 a, 8911 GL Leeuwarden, Wortelhaven 100, 8911 GL Leeuwarden, Wortelhaven 100 a, 8911 GL Leeuwarden, Wortelhaven 100 b, 8911 GL Leeuwarden, Eewal 94 b, 8911 GV Leeuwarden, Eewal 94 c, 8911 GV Leeuwarden, Eewal 94 d, 8911 GV Leeuwarden, Eewal 94 e, 8911 GV Leeuwarden, Eewal 94 f, 8911 GV Leeuwarden, Eewal 94 g, 8911 GV Leeuwarden, Eewal 94, 8911 GV Leeuwarden. Bij ons geregistreerd onder kenmerk: OV-2025-032383. De verzenddatum is 13-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of juist niet. Dan kunt u op tijd reageren als u het hier niet mee eens bent.</text:p>
            <text:p text:style-name="common-al">
            
          </text:p>
            <text:p text:style-name="common-al">
            <text:span text:style-name="nadrukvet">Bent u het niet eens met het buiten behandeling laten? </text:span>
          </text:p>
            <text:p text:style-name="common-al">U kunt de gemeente Leeuwarden tot 6 weken na de dag van verzending (zie achter 'verzenddatum') laten weten dat u het niet eens bent met het buiten behandeling laten van de aanvraag omgevings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914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4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4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5-032383</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uiten behandeling laten van aanvraag omgevingsvergunning voor het vervangen van de kozijnen en het uitvoeren van schilderwerkzaamheden aan de Eewal 94 a, 8911 GV Leeuwarden, Eewal 94 h, 8911 GV Leeuw</meta:user-defined>
    <meta:user-defined meta:name="DCTERMS.W3CDTF/DCTERMS.available">2026-08-17</meta:user-defined>
    <meta:user-defined meta:name="DCTERMS.W3CDTF/OVERHEIDop.jaargang">2026</meta:user-defined>
    <meta:user-defined meta:name="OVERHEIDop.publicationIssue">389144</meta:user-defined>
    <meta:user-defined meta:name="OVERHEIDop.GmbID/DC.identifier">gmb-2026-389144</meta:user-defined>
    <meta:user-defined meta:name="OVERHEIDop.versieInformatie"/>
  </office:meta>
</office:document-meta>
</file>