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weigerde Omgevingsvergunning, het vestigen van een ijssalon (horeca D2), Amsterdamsestraatweg 85, 3513AC Utrecht, GU-Z2025-00254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msterdamsestraatweg 85, 3513AC Utrecht</text:p>
            <text:p text:style-name="common-al">GU-Z2025-0025442</text:p>
            <text:p text:style-name="common-al">Toelichting: het vestigen van een ijssalon (horeca D2)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4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914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4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4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GU-Z2025-0025442</meta:user-defined>
    <meta:user-defined meta:name="DCTERMS.abstract">Toelichting: het vestigen van een ijssalon (horeca D2)</meta:user-defined>
    <dc:language>nl</dc:language>
    <meta:user-defined meta:name="OVERHEIDop.locatietype/OVERHEIDop.gebiedsmarkering">Vlak</meta:user-defined>
    <meta:user-defined meta:name="DC.title">Geweigerde Omgevingsvergunning, het vestigen van een ijssalon (horeca D2), Amsterdamsestraatweg 85, 3513AC Utrecht, GU-Z2025-0025442</meta:user-defined>
    <meta:user-defined meta:name="OVERHEIDop.datumEindeReactietermijn">2026-09-24</meta:user-defined>
    <meta:user-defined meta:name="OVERHEIDop.terinzageleggingBG">https://jeleefomgeving.nl/inzien/002220647/1c8c78dd-d8f6-4496-bc4e-8977a380f02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43</meta:user-defined>
    <meta:user-defined meta:name="OVERHEIDop.GmbID/DC.identifier">gmb-2026-389143</meta:user-defined>
    <meta:user-defined meta:name="OVERHEIDop.versieInformatie"/>
  </office:meta>
</office:document-meta>
</file>