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Ruivenstraat 11A 3036DC Rotterdam, Ruivenstraat 15 3036DC Rotterdam, Ruivenstraat 17 3036DC Rotterdam, Ruivenstraat 19 3036DC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0-07-2026</text:span> een aanvraag voor een omgevingsvergunning, met kenmerk <text:span text:style-name="nadrukvet">Z2026-009557</text:span>/<text:span text:style-name="nadrukvet">2026071001242</text:span>, heeft ontvangen voor de Bouwactiviteit (omgevingsplan), Bouwactiviteit (technisch) <text:span text:style-name="nadrukcur">(Grondslag: Omgevingswet, artikel 5.1).</text:span></text:p>
            <text:p text:style-name="common-al">De aanvraag betreft het uitvoeren van funderingsherstel van de woningen op de locatie Ruivenstraat 11A 3036DC Rotterdam, Ruivenstraat 15 3036DC Rotterdam, Ruivenstraat 17 3036DC Rotterdam, Ruivenstraat 19 3036DC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913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3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3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557</meta:user-defined>
    <meta:user-defined meta:name="DCTERMS.abstract">het uitvoeren van funderingsherstel van de woningen aan de Ruivenstraat 11, 15 t/m 19 te Rotterdam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Ruivenstraat 11A 3036DC Rotterdam, Ruivenstraat 15 3036DC Rotterdam, Ruivenstraat 17 3036DC Rotterdam, Ruivenstraat 19 3036DC Rot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38</meta:user-defined>
    <meta:user-defined meta:name="OVERHEIDop.GmbID/DC.identifier">gmb-2026-389138</meta:user-defined>
    <meta:user-defined meta:name="OVERHEIDop.versieInformatie"/>
  </office:meta>
</office:document-meta>
</file>