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warmtepomp met buitenunit  - Van Calcarlaan 16, Wassenaar - Z/26/1133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74</text:p>
            <text:p text:style-name="common-al">Ontvangstdatum: 10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2</meta:user-defined>
    <meta:user-defined meta:name="DCTERMS.abstract">Gemeente Wassenaar - aangevraagde omgevingsvergunning: het plaatsen van een warmtepomp met buitenunit  - Van Calcarlaan 16, Wassenaar - Z/26/113374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warmtepomp met buitenunit  - Van Calcarlaan 16, Wassenaar - Z/26/113374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1</meta:user-defined>
    <meta:user-defined meta:name="OVERHEIDop.GmbID/DC.identifier">gmb-2026-389131</meta:user-defined>
    <meta:user-defined meta:name="OVERHEIDop.versieInformatie"/>
  </office:meta>
</office:document-meta>
</file>