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 realiseren van een opbouw aan de achterzijde van de woning (Bouwactiviteit technisch) op de locatie Watermuntplein 6, 3417 RE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635719. DSO nummer: 2026081200327.</text:p>
            <text:p text:style-name="common-al">Datum ontvangst aanvraag: 12 augustus 2026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
            <text:span text:style-name="nadrukvet">Wilt u een aanvraag omgevingsvergunning inzien?</text:span>
          </text:p>
            <text:p text:style-name="common-al">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/>
            <text:p text:style-name="common-al">Montfoort, 13 augustus 2026</text:p>
            <text:p text:style-name="last-al">Burgemeester en wethouders van Montfoo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891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35880</meta:user-defined>
    <meta:user-defined meta:name="DCTERMS.abstract">Bekendmaking van Gemeente Montfoort</meta:user-defined>
    <dc:language>nl</dc:language>
    <meta:user-defined meta:name="OVERHEIDop.locatietype/OVERHEIDop.gebiedsmarkering">Punt</meta:user-defined>
    <meta:user-defined meta:name="OVERHEIDop.locatietype/OVERHEIDop.gebiedsmarkering">Adres</meta:user-defined>
    <meta:user-defined meta:name="DC.title">Aanvraag omgevingsvergunning (reguliere procedure) voor het  realiseren van een opbouw aan de achterzijde van de woning (Bouwactiviteit technisch) op de locatie Watermuntplein 6, 3417 RE Montfoort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26</meta:user-defined>
    <meta:user-defined meta:name="OVERHEIDop.GmbID/DC.identifier">gmb-2026-389126</meta:user-defined>
    <meta:user-defined meta:name="OVERHEIDop.versieInformatie"/>
  </office:meta>
</office:document-meta>
</file>