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Besluit bouwwerken leefomgeving, Berfloweg 106 in Heng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juli 2026 ontving de Gemeente Hengelo een melding voor de locatie Berfloweg 106 in Hengelo. Het betreft een melding voor</text:p>
            <text:list text:style-name="id1-3-2-1-1-2">
              <text:list-item text:style-override="id1-3-2-1-1-2-1">
                <text:number>-</text:number>
                <text:p text:style-name="al"/>
                <text:p text:style-name="al">Mobiel breken van bouw- en sloopafval. </text:p>
              </text:list-item>
            </text:list>
            <text:p text:style-name="common-al">De werkzaamheden vinden plaats in de periode van 17 augustus 2026 tot en met 17 november 2026. In deze periode worden de werkzaamheden uitgevoerd gedurende maximaal vijf werkdagen van maximaal 3 uur per dag.</text:p>
            <text:p text:style-name="common-al">De melding ligt niet ter inzage en het is niet mogelijk om bezwaar te maken of beroep in te stellen tegen deze melding</text:p>
            <text:p text:style-name="common-al">
            <text:span text:style-name="nadrukvet">Meer informatie :</text:span>
          </text:p>
            <text:p text:style-name="common-al">Als u meer informatie wilt, dan kunt u contact opnemen met de Omgevingsdienst Twente. Dit kan via 0546-749 500 of info@odtwente.nl. Vermeld hierbij het zaaknummer: Z2026-ODT-014295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8912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ngelo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2026-ODT-014295</meta:user-defined>
    <meta:user-defined meta:name="DCTERMS.abstract">(melding) mobiel breken bouw- en sloopafval - Berfloweg 106 in Heng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Besluit bouwwerken leefomgeving, Berfloweg 106 in Hengelo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22</meta:user-defined>
    <meta:user-defined meta:name="OVERHEIDop.GmbID/DC.identifier">gmb-2026-389122</meta:user-defined>
    <meta:user-defined meta:name="OVERHEIDop.versieInformatie"/>
  </office:meta>
</office:document-meta>
</file>