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: Melding verwerken - Gaaikemaweg 7, 9884 TB Niehove, Oldehove (ODH02) C 1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esterkwartier maakt bekend een melding voor Gaaikemaweg 7, 9884TB Niehove op grond van het Besluit</text:p>
            <text:p text:style-name="common-al">activiteiten Leefomgeving (BAL), te hebben ontvangen voor de volgende activiteit(en): </text:p>
            <text:p text:style-name="common-al">
            
          </text:p>
            <text:p text:style-name="common-al"> -       Wasstraat of wasplaats</text:p>
            <text:p text:style-name="common-al">
            
          </text:p>
            <text:p text:style-name="common-al">Tegen deze melding kan geen bezwaar worden ingediend. Deze publicatie betreft slechts een wettelijk</text:p>
            <text:p text:style-name="common-al">verplichte bekendmaking.</text:p>
            <text:p text:style-name="common-al">
            
          </text:p>
            <text:p text:style-name="common-al">
            <text:span text:style-name="nadrukvet">Informatie</text:span>
          </text:p>
            <text:p text:style-name="common-al">Voor nadere informatie kunt u contact opnemen met de gemeente Westerkwartier, Hooiweg 9,</text:p>
            <text:p text:style-name="common-al">9350 AC Leek, telefoonnummer 140594.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8911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1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1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5014672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Ontvangst melding: Melding verwerken - Gaaikemaweg 7, 9884 TB Niehove, Oldehove (ODH02) C 16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19</meta:user-defined>
    <meta:user-defined meta:name="OVERHEIDop.GmbID/DC.identifier">gmb-2026-389119</meta:user-defined>
    <meta:user-defined meta:name="OVERHEIDop.versieInformatie"/>
  </office:meta>
</office:document-meta>
</file>