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Johan de Wittstraat 9, 76 t/m 195 Groningen,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9-06-2026 een melding sloopwerkzaamheden ontvangen voor het verwijderen van asbest aan Johan de Wittstraat 9, 76 t/m 195 te Groningen Johan de Wittstraat 195 te Groningen , dossiernummer GRN-00037163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911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1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1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716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melding sloopwerkzaamheden, het verwijderen van asbest, Johan de Wittstraat 9, 76 t/m 195 Groningen, Groningen</meta:user-defined>
    <meta:user-defined meta:name="OVERHEIDop.datumEindeReactietermijn">2026-09-24</meta:user-defined>
    <meta:user-defined meta:name="OVERHEIDop.terinzageleggingBG">https://groningen.lokalebekendmakingen.nl/case/1:9822:309260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17</meta:user-defined>
    <meta:user-defined meta:name="OVERHEIDop.GmbID/DC.identifier">gmb-2026-389117</meta:user-defined>
    <meta:user-defined meta:name="OVERHEIDop.versieInformatie"/>
  </office:meta>
</office:document-meta>
</file>