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beheerder exploitatievergunning JinBo - Broerstraat 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7-08-2026</text:p>
            <text:p text:style-name="common-al">
            <text:span text:style-name="nadrukvet">Omschrijving: </text:span>Wijziging beheerder exploitatievergunning (Broerstraat 5 6511 KK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9826</text:p>
            <text:p text:style-name="common-al">
            <text:span text:style-name="nadrukvet">Product: </text:span>Wijziging beheerder exploitatievergunning</text:p>
            <text:p text:style-name="common-al">
            <text:span text:style-name="nadrukvet">Ontvangst: </text:span>07-08-2026</text:p>
            <text:p text:style-name="common-al">
            <text:span text:style-name="nadrukvet">Definitieve beschikking verzonden: </text:span>1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3 augustus 2026 tot en met 2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9826/ab2f633d-798e-4177-a00a-eaaecf2a3993.pdf" xlink:type="simple">https://besluitenapv.nijmegen.nl/ZD2600099826/ab2f633d-798e-4177-a00a-eaaecf2a399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911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beheerder exploitatievergunning JinBo - Broerstraat 5 te Nijme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12</meta:user-defined>
    <meta:user-defined meta:name="OVERHEIDop.GmbID/DC.identifier">gmb-2026-389112</meta:user-defined>
    <meta:user-defined meta:name="OVERHEIDop.versieInformatie"/>
  </office:meta>
</office:document-meta>
</file>