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 Het vervangen en verbreden huidige dakkapel aan voorzijde woning - Vervangen en verbreden huidige dakkapel aan achterzijde woning - Plaatsen nieuw raamkozijn in aanbouw woning aan de voorzijde - Jonkerlaan 8, Wassenaar - Z/26/1133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42</text:p>
            <text:p text:style-name="common-al">Ontvangstdatum: 9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1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8</meta:user-defined>
    <meta:user-defined meta:name="DCTERMS.abstract">Gemeente Wassenaar - aangevraagde omgevingsvergunning:  Het vervangen en verbreden huidige dakkapel aan voorzijde woning - Vervangen en verbreden huidige dakkapel aan achterzijde woning - Plaatsen nieuw raamkozijn in aanbouw woning aan de voorzijde - Jonkerlaan 8, Wassenaar - Z/26/113342</meta:user-defined>
    <dc:language>nl</dc:language>
    <meta:user-defined meta:name="OVERHEIDop.locatietype/OVERHEIDop.gebiedsmarkering">Adres</meta:user-defined>
    <meta:user-defined meta:name="DC.title">Gemeente Wassenaar - aangevraagde omgevingsvergunning:  Het vervangen en verbreden huidige dakkapel aan voorzijde woning - Vervangen en verbreden huidige dakkapel aan achterzijde woning - Plaatsen nieuw raamkozijn in aanbouw woning aan de voorzijde - Jonkerlaan 8, Wassenaar - Z/26/11334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0</meta:user-defined>
    <meta:user-defined meta:name="OVERHEIDop.GmbID/DC.identifier">gmb-2026-389110</meta:user-defined>
    <meta:user-defined meta:name="OVERHEIDop.versieInformatie"/>
  </office:meta>
</office:document-meta>
</file>