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plaatsen van een carport, een overkapping en een hekwerk op het voorerf.  - Van der Doeslaan 8, Wassenaar - Z/26/1133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339</text:p>
            <text:p text:style-name="common-al">Ontvangstdatum: 7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910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16</meta:user-defined>
    <meta:user-defined meta:name="DCTERMS.abstract">Gemeente Wassenaar - aangevraagde omgevingsvergunning: Het plaatsen van een carport, een overkapping en een hekwerk op het voorerf.  - Van der Doeslaan 8, Wassenaar - Z/26/113339</meta:user-defined>
    <dc:language>nl</dc:language>
    <meta:user-defined meta:name="OVERHEIDop.locatietype/OVERHEIDop.gebiedsmarkering">Adres</meta:user-defined>
    <meta:user-defined meta:name="DC.title">Gemeente Wassenaar - aangevraagde omgevingsvergunning: Het plaatsen van een carport, een overkapping en een hekwerk op het voorerf.  - Van der Doeslaan 8, Wassenaar - Z/26/113339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08</meta:user-defined>
    <meta:user-defined meta:name="OVERHEIDop.GmbID/DC.identifier">gmb-2026-389108</meta:user-defined>
    <meta:user-defined meta:name="OVERHEIDop.versieInformatie"/>
  </office:meta>
</office:document-meta>
</file>