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kappen van een boom - Van Zuylen van Nijeveltstraat 47, Wassenaar - Z/26/1133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334</text:p>
            <text:p text:style-name="common-al">Ontvangstdatum: 7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10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15</meta:user-defined>
    <meta:user-defined meta:name="DCTERMS.abstract">Gemeente Wassenaar - aangevraagde omgevingsvergunning: kappen van een boom - Van Zuylen van Nijeveltstraat 47, Wassenaar - Z/26/113334</meta:user-defined>
    <dc:language>nl</dc:language>
    <meta:user-defined meta:name="OVERHEIDop.locatietype/OVERHEIDop.gebiedsmarkering">Adres</meta:user-defined>
    <meta:user-defined meta:name="DC.title">Gemeente Wassenaar - aangevraagde omgevingsvergunning: kappen van een boom - Van Zuylen van Nijeveltstraat 47, Wassenaar - Z/26/113334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06</meta:user-defined>
    <meta:user-defined meta:name="OVERHEIDop.GmbID/DC.identifier">gmb-2026-389106</meta:user-defined>
    <meta:user-defined meta:name="OVERHEIDop.versieInformatie"/>
  </office:meta>
</office:document-meta>
</file>