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31_20260812-095714iba431060-b44a-49eb-a56c-d34ee1dd480e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Lijnbaansgracht 29B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31 </text:p>
            <text:p text:style-name="common-al">
            <text:span text:style-name="nadrukvet">Naam vaartuig</text:span>: 20260805 wrak-2 </text:p>
            <text:p text:style-name="common-al">
            <text:span text:style-name="nadrukvet">Lengte</text:span>: 4.00 meter</text:p>
            <text:p text:style-name="common-al">
            <text:span text:style-name="nadrukvet">Vignet</text:span>: -</text:p>
            <text:p text:style-name="common-al">
            <text:span text:style-name="nadrukvet">Vaarweg</text:span>: Lijnbaansgracht </text:p>
            <text:p text:style-name="common-al">
            <text:span text:style-name="nadrukvet">Locatie</text:span>: Lijnbaansgracht 29B, 1015 GP Amsterdam, Nederland 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30mm" svg:height="231.1mm"><draw:image xlink:href="Pictures/PPNT2026-6031_20260812-095714iba431060-b44a-49eb-a56c-d34ee1dd480e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1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31</meta:user-defined>
    <dc:language>nl</dc:language>
    <meta:user-defined meta:name="OVERHEIDop.locatietype/OVERHEIDop.gebiedsmarkering">Adres</meta:user-defined>
    <meta:user-defined meta:name="DC.title">Mededeling opruimen gezonken vaartuig volgens de Wrakkenwet aan Lijnbaansgracht 29B te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103</meta:user-defined>
    <meta:user-defined meta:name="OVERHEIDop.GmbID/DC.identifier">gmb-2026-389103</meta:user-defined>
    <meta:user-defined meta:name="OVERHEIDop.versieInformatie"/>
  </office:meta>
</office:document-meta>
</file>