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Weerpad 2, 1504 NX Zaandam - het realiseren van 24 recreatieverblij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652 - het realiseren van 24 recreatieverblijven -  - op de locatie Weerpad 2, 1504 NX Zaandam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10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2026056652</meta:user-defined>
    <dc:language>nl</dc:language>
    <meta:user-defined meta:name="OVERHEIDop.locatietype/OVERHEIDop.gebiedsmarkering">Punt</meta:user-defined>
    <meta:user-defined meta:name="DC.title">Verlenging beslistermijn omgevingsvergunning - Weerpad 2, 1504 NX Zaandam - het realiseren van 24 recreatieverblij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02</meta:user-defined>
    <meta:user-defined meta:name="OVERHEIDop.GmbID/DC.identifier">gmb-2026-389102</meta:user-defined>
    <meta:user-defined meta:name="OVERHEIDop.versieInformatie"/>
  </office:meta>
</office:document-meta>
</file>