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Isoleren en nieuwe kozijnen en dakraam vervangen, Prins Frederikstraat 7B 2316CH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7751</text:p>
            <text:p text:style-name="common-al">
            <text:span text:style-name="nadrukvet">Ingekomen:</text:span> 13-08-2026</text:p>
            <text:p text:style-name="common-al">
            <text:span text:style-name="nadrukvet">Locatie:</text:span> Prins Frederikstraat 7B 2316CH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7751" xlink:type="simple">publicatiesomgevingsvergunningen@leiden.nl</text:a> de volgende gegevens:</text:p>
            <text:p text:style-name="common-al">-het kenmerk van de aanvraag: Z/26/4027751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8910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0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0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7751</meta:user-defined>
    <meta:user-defined meta:name="DCTERMS.abstract">Isoleren en nieuwe kozijnen en dakraam vervan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Isoleren en nieuwe kozijnen en dakraam vervangen, Prins Frederikstraat 7B 2316CH Leiden</meta:user-defined>
    <meta:user-defined meta:name="DCTERMS.W3CDTF/DCTERMS.available">2026-08-27</meta:user-defined>
    <meta:user-defined meta:name="DCTERMS.W3CDTF/OVERHEIDop.jaargang">2026</meta:user-defined>
    <meta:user-defined meta:name="OVERHEIDop.externeBijlage">LEIDEN_202608_GFO_ZAKEN_836279_Samenvatting 000|exb-2026-29058</meta:user-defined>
    <meta:user-defined meta:name="OVERHEIDop.publicationIssue">389100</meta:user-defined>
    <meta:user-defined meta:name="OVERHEIDop.GmbID/DC.identifier">gmb-2026-389100</meta:user-defined>
    <meta:user-defined meta:name="OVERHEIDop.versieInformatie"/>
  </office:meta>
</office:document-meta>
</file>