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Waldeck Pyrmontlaan 42 3762CN Soest, kappen van rode wilde kastanje</text:p>
      <text:section text:name="zakelijke-mededeling_id1-3-2" text:style-name="zakelijke-mededeling">
        <text:section text:name="zakelijke-mededeling-tekst_id1-3-2-1" text:style-name="zakelijke-mededeling-tekst">
          <text:section text:name="tekst_id1-3-2-1-1" text:style-name="tekst">
            <text:p text:style-name="common-al">De gemeente heeft op 14-08-2026 een besluit genomen op de aanvraag met zaaknummer 1393379 voor een omgevingsvergunning voor het kappen van rode wilde kastanje op locatie Waldeck Pyrmontlaan 42 3762CN Soest. 
De vergunning is toegekend en is aan de aanvrager verzonden op 14-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0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3379</meta:user-defined>
    <meta:user-defined meta:name="DCTERMS.abstract">kappen van rode wilde kastanj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aldeck Pyrmontlaan 42 3762CN Soest, kappen van rode wilde kastanje</meta:user-defined>
    <meta:user-defined meta:name="DCTERMS.W3CDTF/DCTERMS.available">2026-08-17</meta:user-defined>
    <meta:user-defined meta:name="DCTERMS.W3CDTF/OVERHEIDop.jaargang">2026</meta:user-defined>
    <meta:user-defined meta:name="OVERHEIDop.publicationIssue">389097</meta:user-defined>
    <meta:user-defined meta:name="OVERHEIDop.GmbID/DC.identifier">gmb-2026-389097</meta:user-defined>
    <meta:user-defined meta:name="OVERHEIDop.versieInformatie"/>
  </office:meta>
</office:document-meta>
</file>