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dakkapellen op voor- en achterdakvlak aan Wilhelmina Druckerstraat 70, 2401 KG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vervangen van de dakkapellen op voor- en achterdakvlak aan Wilhelmina Druckerstraat 70, 2401 KG Alphen aan den Rijn, geregistreerd onder nr. 04843959637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3-08-2026. De gemeente neemt daarover waarschijnlijk voor 08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909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59637</meta:user-defined>
    <meta:user-defined meta:name="DCTERMS.abstract">Aanvraag vergunning voor het vervangen van de dakkapellen op voor- en achterdakvlak aan Wilhelmina Druckerstraat 70, 2401 KG Alphen aan den Rijn</meta:user-defined>
    <dc:language>nl</dc:language>
    <meta:user-defined meta:name="OVERHEIDop.locatietype/OVERHEIDop.gebiedsmarkering">Punt</meta:user-defined>
    <meta:user-defined meta:name="DC.title">Aanvraag vergunning voor het vervangen van de dakkapellen op voor- en achterdakvlak aan Wilhelmina Druckerstraat 70, 2401 KG Alphen aan den Rij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96</meta:user-defined>
    <meta:user-defined meta:name="OVERHEIDop.GmbID/DC.identifier">gmb-2026-389096</meta:user-defined>
    <meta:user-defined meta:name="OVERHEIDop.versieInformatie"/>
  </office:meta>
</office:document-meta>
</file>