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twee dakkapellen en isoleren van de kap, Gageldijk 97A, 3566MH Utrecht, GU-Z2026-00557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geldijk 97A, 3566MH Utrecht</text:p>
            <text:p text:style-name="common-al">GU-Z2026-0055782</text:p>
            <text:p text:style-name="common-al">Toelichting: het bouwen van twee dakkapellen en isoleren van de kap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0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5782</meta:user-defined>
    <meta:user-defined meta:name="DCTERMS.abstract">Toelichting: het bouwen van twee dakkapellen en isoleren van de kap</meta:user-defined>
    <dc:language>nl</dc:language>
    <meta:user-defined meta:name="DC.title">Verleende Omgevingsvergunning, het bouwen van twee dakkapellen en isoleren van de kap, Gageldijk 97A, 3566MH Utrecht, GU-Z2026-0055782</meta:user-defined>
    <meta:user-defined meta:name="OVERHEIDop.datumEindeReactietermijn">2026-09-24</meta:user-defined>
    <meta:user-defined meta:name="OVERHEIDop.terinzageleggingBG">https://jeleefomgeving.nl/inzien/002220647/9a194e37-d70a-4a13-a957-723271ba2e98</meta:user-defined>
    <meta:user-defined meta:name="OVERHEIDop.locatietype/OVERHEIDop.gebiedsmarkering">GeometrieRef</meta:user-defined>
    <meta:user-defined meta:name="DCTERMS.W3CDTF/DCTERMS.available">2026-08-17</meta:user-defined>
    <meta:user-defined meta:name="DCTERMS.W3CDTF/OVERHEIDop.jaargang">2026</meta:user-defined>
    <meta:user-defined meta:name="OVERHEIDop.externeBijlage">Afwijkvergunning|exb-2026-29057</meta:user-defined>
    <meta:user-defined meta:name="OVERHEIDop.publicationIssue">389091</meta:user-defined>
    <meta:user-defined meta:name="OVERHEIDop.GmbID/DC.identifier">gmb-2026-389091</meta:user-defined>
    <meta:user-defined meta:name="OVERHEIDop.versieInformatie"/>
  </office:meta>
</office:document-meta>
</file>