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Koppelenweg 17 in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p de aanvraag voor een omgevingsvergunning met zaaknummer <text:span text:style-name="nadrukvet">VHZ2026-01263</text:span>. Op 13-08-2026 is het besluit naar de aanvrager verzonden.</text:p>
            <text:p text:style-name="common-al">De zaak betreft locatie Koppelenweg 17 in Veldhoven, kadastraal bekend VHV01 sectie G nummer 2019 en heeft de omschrijving "realiseren van een woning". De vergunning is verleend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Fysiek Domein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het college van burgemeester en wethouders, Postbus 10101, 5500 GA Veldhoven, voorzien van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Er moet dan sprake zijn van een spoedeisende situatie. Het is ook mogelijk een dergelijke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8908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8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8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VHZ2026-01263</meta:user-defined>
    <meta:user-defined meta:name="DCTERMS.abstract">realiseren van een woning</meta:user-defined>
    <dc:language>nl</dc:language>
    <meta:user-defined meta:name="OVERHEIDop.locatietype/OVERHEIDop.gebiedsmarkering">Vlak</meta:user-defined>
    <meta:user-defined meta:name="DC.title">Besluit aanvraag omgevingsvergunning Koppelenweg 17 in Veldhov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87</meta:user-defined>
    <meta:user-defined meta:name="OVERHEIDop.GmbID/DC.identifier">gmb-2026-389087</meta:user-defined>
    <meta:user-defined meta:name="OVERHEIDop.versieInformatie"/>
  </office:meta>
</office:document-meta>
</file>