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Mariniersweg 47 3011ND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09-07-2026</text:span> een aanvraag voor een omgevingsvergunning, met kenmerk <text:span text:style-name="nadrukvet">Z2026-009434</text:span>/<text:span text:style-name="nadrukvet">2026070900133</text:span>, heeft ontvangen voor de Gemeentelijk monument. <text:span text:style-name="nadrukcur">(Grondslag: Omgevingswet, artikel 5.1)</text:span></text:p>
            <text:p text:style-name="common-al">De aanvraag betreft het aanbrengen van gevelreclame aan het pand, t.b.v. Upfront Foodstore op de locatie Mariniersweg 47 3011ND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89084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08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08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Z2026-009434</meta:user-defined>
    <meta:user-defined meta:name="DCTERMS.abstract">het aanbrengen van gevelreclame aan het pand, t.b.v. Upfront Foodstore aan de Mariniersweg 47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Mariniersweg 47 3011ND Rot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084</meta:user-defined>
    <meta:user-defined meta:name="OVERHEIDop.GmbID/DC.identifier">gmb-2026-389084</meta:user-defined>
    <meta:user-defined meta:name="OVERHEIDop.versieInformatie"/>
  </office:meta>
</office:document-meta>
</file>