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omgevingsvergunning Bovendijks 16, 18 en 20 te Garrelsw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gemeente Eemsdelta besloten om de beslistermijn van de aanvraag met zaaknummer Z2026-00003427 voor het realiseren van nieuwe dakkapellen op de locatie Bovendijks 16, 18 en 20 te Garrelsweer te verlengen voor een periode van maximaal 6 wek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907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427</meta:user-defined>
    <meta:user-defined meta:name="DCTERMS.abstract">Kennisgeving verlenging beslistermijn voor het realiseren van nieuwe dakkapellen op de locatie Bovendijks 16, 18 en 20 te Garrelsweer 13 augustus 2026.</meta:user-defined>
    <dc:language>nl</dc:language>
    <meta:user-defined meta:name="OVERHEIDop.locatietype/OVERHEIDop.gebiedsmarkering">Vlak</meta:user-defined>
    <meta:user-defined meta:name="DC.title">Kennisgeving verlenging beslistermijn omgevingsvergunning Bovendijks 16, 18 en 20 te Garrelswe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389078</meta:user-defined>
    <meta:user-defined meta:name="OVERHEIDop.GmbID/DC.identifier">gmb-2026-389078</meta:user-defined>
    <meta:user-defined meta:name="OVERHEIDop.versieInformatie"/>
  </office:meta>
</office:document-meta>
</file>