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Rijnland 55 2064SE Spaarndam, Rijnland 57 2064SE Spaarndam, het samenvoegen van twee appartementen naar een appartement, 2026050701855, 0394133468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0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46859</meta:user-defined>
    <meta:user-defined meta:name="DCTERMS.abstract">het samenvoegen van twee appartementen naar een apparteme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Haarlemmermeer, Verleende aanvraag omgevingsvergunning, Rijnland 55 2064SE Spaarndam, Rijnland 57 2064SE Spaarndam, het samenvoegen van twee appartementen naar een appartement, 2026050701855, 03941334685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75</meta:user-defined>
    <meta:user-defined meta:name="OVERHEIDop.GmbID/DC.identifier">gmb-2026-389075</meta:user-defined>
    <meta:user-defined meta:name="OVERHEIDop.versieInformatie"/>
  </office:meta>
</office:document-meta>
</file>