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7 bomen, Dorpsstraat tussen IJsselgouwe nrs. 1 en 2 Heeten, Drostenkamp tegenover nrs. 6a en 7a Raalte, Koldeweesweg westkant tussen nrs. 18 en 24 Heeten, Langerhorstweg tegenover nr. 22a Broekland, Laurier tegenover nr. 17 Raalte, Lemelerweg tegenover nr. 28 Luttenberg, Weidelaan tegenover nr. 192 Raa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Dorpsstraat tussen IJsselgouwe nrs. 1 en 2 Heeten, Drostenkamp tegenover nrs. 6a en 7a Raalte, Koldeweesweg westkant tussen nrs. 18 en 24 Heino, Langerhorstweg tegenover nr. 22a Broekland, Laurier tegenover nr. 17 Raalte, Lemelerweg tegenover nr. 28 Luttenberg, Weidelaan tegenover nr. 192 Raalte</text:p>
            <text:p text:style-name="common-al">
            <text:span text:style-name="nadrukvet">Zaakomschrijving:</text:span> het kappen van 7 bomen</text:p>
            <text:p text:style-name="common-al">
            <text:span text:style-name="nadrukvet">Zaaknummer:</text:span> 0177ESUITE622292026</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62229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62229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907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7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7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77ESUITE622292026</meta:user-defined>
    <meta:user-defined meta:name="DCTERMS.abstract">het kappen van 7 bomen</meta:user-defined>
    <dc:language>nl</dc:language>
    <meta:user-defined meta:name="OVERHEIDop.locatietype/OVERHEIDop.gebiedsmarkering">Vlak</meta:user-defined>
    <meta:user-defined meta:name="DC.title">Verleende omgevingsvergunning, het kappen van 7 bomen, Dorpsstraat tussen IJsselgouwe nrs. 1 en 2 Heeten, Drostenkamp tegenover nrs. 6a en 7a Raalte, Koldeweesweg westkant tussen nrs. 18 en 24 Heeten, Langerhorstweg tegenover nr. 22a Broekland, Laurier tegenover nr. 17 Raalte, Lemelerweg tegenover nr. 28 Luttenberg, Weidelaan tegenover nr. 192 Raalte</meta:user-defined>
    <meta:user-defined meta:name="DCTERMS.W3CDTF/DCTERMS.available">2026-08-17</meta:user-defined>
    <meta:user-defined meta:name="DCTERMS.W3CDTF/OVERHEIDop.jaargang">2026</meta:user-defined>
    <meta:user-defined meta:name="OVERHEIDop.publicationIssue">389073</meta:user-defined>
    <meta:user-defined meta:name="OVERHEIDop.GmbID/DC.identifier">gmb-2026-389073</meta:user-defined>
    <meta:user-defined meta:name="OVERHEIDop.versieInformatie"/>
  </office:meta>
</office:document-meta>
</file>