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uitbreiden van de zolderverdieping aan de achterzijde, Lange Smeestraat 16, 3511PW Utrecht, GU-Z2026-00618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1856</text:p>
            <text:p text:style-name="common-al">Toelichting: het uitbreiden van de zolderverdieping aan de achterzijde</text:p>
            <text:p text:style-name="common-al">Datum ontvangst aanvraag: 16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07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1856</meta:user-defined>
    <meta:user-defined meta:name="DCTERMS.abstract">Toelichting: het uitbreiden van de zolderverdieping aan de achterzijde</meta:user-defined>
    <dc:language>nl</dc:language>
    <meta:user-defined meta:name="OVERHEIDop.locatietype/OVERHEIDop.gebiedsmarkering">Vlak</meta:user-defined>
    <meta:user-defined meta:name="DC.title">Aanvraag omgevingsvergunning, het uitbreiden van de zolderverdieping aan de achterzijde, Lange Smeestraat 16, 3511PW Utrecht, GU-Z2026-0061856</meta:user-defined>
    <meta:user-defined meta:name="OVERHEIDop.datumEindeReactietermijn">2026-10-22</meta:user-defined>
    <meta:user-defined meta:name="OVERHEIDop.terinzageleggingBG">https://jeleefomgeving.nl/inzien/002220647/9fee5685-b62d-4ae0-8632-195f3e6f259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70</meta:user-defined>
    <meta:user-defined meta:name="OVERHEIDop.GmbID/DC.identifier">gmb-2026-389070</meta:user-defined>
    <meta:user-defined meta:name="OVERHEIDop.versieInformatie"/>
  </office:meta>
</office:document-meta>
</file>