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Flora Festival op 13 september 2026 - Floraweg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7-08-2026</text:p>
            <text:p text:style-name="common-al">
            <text:span text:style-name="nadrukvet">Omschrijving: </text:span>Evenementenvergunning (Floraweg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72969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3-06-2026</text:p>
            <text:p text:style-name="common-al">
            <text:span text:style-name="nadrukvet">Definitieve beschikking verzonden: </text:span>13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4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3 augustus 2026 tot en met 24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72969/4bf48f7b-769e-4ac9-ac4c-78e383ee4ba0.pdf" xlink:type="simple">https://besluitenapv.nijmegen.nl/ZD2600072969/4bf48f7b-769e-4ac9-ac4c-78e383ee4ba0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90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Flora Festival op 13 september 2026 - Floraweg te Nijme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68</meta:user-defined>
    <meta:user-defined meta:name="OVERHEIDop.GmbID/DC.identifier">gmb-2026-389068</meta:user-defined>
    <meta:user-defined meta:name="OVERHEIDop.versieInformatie"/>
  </office:meta>
</office:document-meta>
</file>