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ten behoeve van hospitaverhuur, Iepenlaan 10, 9401 LT As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ten behoeve van hospitaverhuur aan Iepenlaan 10, 9401 LT Assen</text:span>
          </text:p>
            <text:p text:style-name="common-al">De gemeente Assen heeft een omgevingsvergunning verleend. De gemeente geeft hiermee toestemming om af te wijken van de regels van het omgevingsplan voor het afwijken van regels in het omgevingsplan (hospitaverhuur) aan de Iepenlaan 10, 9401 LT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3-08-2026.</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90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687</meta:user-defined>
    <dc:language>nl</dc:language>
    <meta:user-defined meta:name="DC.title">Verleende omgevingsvergunning, afwijken van regels in het omgevingsplan ten behoeve van hospitaverhuur, Iepenlaan 10, 9401 LT Assen,</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54</meta:user-defined>
    <meta:user-defined meta:name="OVERHEIDop.publicationIssue">389067</meta:user-defined>
    <meta:user-defined meta:name="OVERHEIDop.GmbID/DC.identifier">gmb-2026-389067</meta:user-defined>
    <meta:user-defined meta:name="OVERHEIDop.versieInformatie"/>
  </office:meta>
</office:document-meta>
</file>