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es aan Dophoeveweg 15, 8161NP Epe (143958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kappen van een es aan Dophoeveweg 15, 8161NP Epe. </text:p>
            <text:p text:style-name="common-al">Datum aanvraag: 13-08-2026</text:p>
            <text:p text:style-name="common-al">Zaaknummer: 1439587</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90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39597</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kappen van een es aan Dophoeveweg 15, 8161NP Epe (1439587)</meta:user-defined>
    <meta:user-defined meta:name="DCTERMS.W3CDTF/DCTERMS.available">2026-08-17</meta:user-defined>
    <meta:user-defined meta:name="DCTERMS.W3CDTF/OVERHEIDop.jaargang">2026</meta:user-defined>
    <meta:user-defined meta:name="OVERHEIDop.publicationIssue">389066</meta:user-defined>
    <meta:user-defined meta:name="OVERHEIDop.GmbID/DC.identifier">gmb-2026-389066</meta:user-defined>
    <meta:user-defined meta:name="OVERHEIDop.versieInformatie"/>
  </office:meta>
</office:document-meta>
</file>