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Schoolstraatje 2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Het aanleggen van een gesloten bodemenergiesysteem   </text:p>
            <text:p text:style-name="common-al">Locatie: Schoolstraatje 2, 5363 TR Velp</text:p>
            <text:p text:style-name="common-al">DSO-kenmerk: 2026072900285</text:p>
            <text:p text:style-name="common-al">Zaaknummer: Z/511891</text:p>
            <text:p text:style-name="common-al">Datum ontvangen: 29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06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891</meta:user-defined>
    <dc:language>nl</dc:language>
    <meta:user-defined meta:name="OVERHEIDop.locatietype/OVERHEIDop.gebiedsmarkering">Punt</meta:user-defined>
    <meta:user-defined meta:name="DC.title">Gemeente Land van Cuijk - Melding Besluit activiteiten leefomgeving (Bal) – Schoolstraatje 2 Vel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61</meta:user-defined>
    <meta:user-defined meta:name="OVERHEIDop.GmbID/DC.identifier">gmb-2026-389061</meta:user-defined>
    <meta:user-defined meta:name="OVERHEIDop.versieInformatie"/>
  </office:meta>
</office:document-meta>
</file>