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vervangen van een kozijnindeling entreepui,Carmenschouw 9 2726KG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13-08-2026  een besluit verzonden op de aanvraag met zaaknummer 2026-087531 voor het vervangen van een kozijnindeling entreepui op locatie Carmenschouw 9 2726KG Zoetermeer. De vergunning is verleend </text:p>
            <text:p text:style-name="common-al">
            <text:span text:style-name="nadrukvet"> Bezwaar maken? 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 Verzoek voorlopige voorziening 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904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4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4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87531</meta:user-defined>
    <meta:user-defined meta:name="DCTERMS.abstract">het vervangen van een kozijnindeling entreepui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voor het vervangen van een kozijnindeling entreepui,Carmenschouw 9 2726KG Zoetermee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47</meta:user-defined>
    <meta:user-defined meta:name="OVERHEIDop.GmbID/DC.identifier">gmb-2026-389047</meta:user-defined>
    <meta:user-defined meta:name="OVERHEIDop.versieInformatie"/>
  </office:meta>
</office:document-meta>
</file>