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Hoogstraat 1001 3011PM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8-07-2026</text:span> een aanvraag voor een omgevingsvergunning, met kenmerk <text:span text:style-name="nadrukvet">Z2026-009411</text:span>/<text:span text:style-name="nadrukvet">2026070801905</text:span>, heeft ontvangen voor de Bouwactiviteit (technisch) <text:span text:style-name="nadrukcur">(Grondslag: Omgevingswet, artikel 5.1).</text:span></text:p>
            <text:p text:style-name="common-al">De aanvraag betreft het wijzigingen van de brandcompartimentering in de kelder van het pand op de locatie Hoogstraat 1001, 3011PM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904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4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4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411</meta:user-defined>
    <meta:user-defined meta:name="DCTERMS.abstract">het wijzigingen van de brandcompartimentering in de kelder van het pand van AIR Rot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Hoogstraat 1001 3011PM Rot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45</meta:user-defined>
    <meta:user-defined meta:name="OVERHEIDop.GmbID/DC.identifier">gmb-2026-389045</meta:user-defined>
    <meta:user-defined meta:name="OVERHEIDop.versieInformatie"/>
  </office:meta>
</office:document-meta>
</file>