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ntheffing alcoholwet - Koningschieten op de locatie Remigiusplein, 6921BL Duiv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ontheffing alcoholwet artikel 35. De aanvraag is voor een ontheffing tijdens het Koningschieten van Schutterij OG op 31 augustus 2026 op de locatie Remigiusplein, 6921BL Duiven. De aanvraag is geregistreerd onder zaaknummer Z2026-00001521. De aanvraag betreft:</text:p>
            <text:list text:style-name="id1-3-2-1-1-2">
              <text:list-item text:style-override="id1-3-2-1-1-2-1">
                <text:number>•</text:number>
                <text:p text:style-name="al">Ontheffing verstrekken van zwak-alcoholhoudende drank</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90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521</meta:user-defined>
    <meta:user-defined meta:name="DCTERMS.abstract">Kennisgeving ontvangst aanvraag ontheffing alcoholwet - Koningschieten op de locatie Remigiusplein, 6921BL Duiv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ntheffing alcoholwet - Koningschieten op de locatie Remigiusplein, 6921BL Duiven</meta:user-defined>
    <meta:user-defined meta:name="DCTERMS.W3CDTF/DCTERMS.available">2026-08-17</meta:user-defined>
    <meta:user-defined meta:name="DCTERMS.W3CDTF/OVERHEIDop.jaargang">2026</meta:user-defined>
    <meta:user-defined meta:name="OVERHEIDop.publicationIssue">389044</meta:user-defined>
    <meta:user-defined meta:name="OVERHEIDop.GmbID/DC.identifier">gmb-2026-389044</meta:user-defined>
    <meta:user-defined meta:name="OVERHEIDop.versieInformatie"/>
  </office:meta>
</office:document-meta>
</file>