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Bovendijks 1, 3, 5 en 7, 9918RA Garrels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msdelta besloten om de beslistermijn van de aanvraag met zaaknummer Z2026-00003424 voor het vervangen en plaatsen dakopbouw op de locatie Bovendijks 1, 3, 5 en 7, 9918RA Garrelsweer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90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24</meta:user-defined>
    <meta:user-defined meta:name="DCTERMS.abstract">Kennisgeving verlenging beslistermijn voor het vervangen en plaatsen dakopbouw op de locatie Bovendijks 1, 3, 5 en 7, 9918RA Garrelsweer 13 augustus 2026.</meta:user-defined>
    <dc:language>nl</dc:language>
    <meta:user-defined meta:name="OVERHEIDop.locatietype/OVERHEIDop.gebiedsmarkering">Vlak</meta:user-defined>
    <meta:user-defined meta:name="DC.title">Kennisgeving verlenging beslistermijn omgevingsvergunning Bovendijks 1, 3, 5 en 7, 9918RA Garrelsw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9041</meta:user-defined>
    <meta:user-defined meta:name="OVERHEIDop.GmbID/DC.identifier">gmb-2026-389041</meta:user-defined>
    <meta:user-defined meta:name="OVERHEIDop.versieInformatie"/>
  </office:meta>
</office:document-meta>
</file>