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woningen op de locatie Bergkamp 3, 5, 7, 9 en 11, 7384AV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1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0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1</meta:user-defined>
    <meta:user-defined meta:name="DCTERMS.abstract">Bergkamp 3, 5, 7, 9 en 11, 7384AV Wil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e materialen uit woningen op de locatie Bergkamp 3, 5, 7, 9 en 11, 7384AV Wil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39</meta:user-defined>
    <meta:user-defined meta:name="OVERHEIDop.GmbID/DC.identifier">gmb-2026-389039</meta:user-defined>
    <meta:user-defined meta:name="OVERHEIDop.versieInformatie"/>
  </office:meta>
</office:document-meta>
</file>