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Molendijk 31 in Piershi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een besluit genomen op de aanvraag met zaaknummer Z2026-00000371 voor een omgevingsvergunning op locatie Molendijk 31 in Piershil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verplaatsen van de bestaande lichtmasten van veld 2 naar het hoofdveld 1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24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8903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3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3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71</meta:user-defined>
    <dc:language>nl</dc:language>
    <meta:user-defined meta:name="OVERHEIDop.locatietype/OVERHEIDop.gebiedsmarkering">Vlak</meta:user-defined>
    <meta:user-defined meta:name="DC.title">Kennisgeving besluit op aanvraag omgevingsvergunning Molendijk 31 in Piershil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35</meta:user-defined>
    <meta:user-defined meta:name="OVERHEIDop.GmbID/DC.identifier">gmb-2026-389035</meta:user-defined>
    <meta:user-defined meta:name="OVERHEIDop.versieInformatie"/>
  </office:meta>
</office:document-meta>
</file>