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ken van een overkapping naast de woning op de locatie Peulenstraat 153 te Hardinxveld-Giessendam zaaknummer 9003691978</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maken van een overkapping naast de woning op de locatie Peulenstraat153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3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890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maken van een overkapping naast de woning op de locatie Peulenstraat 153 te Hardinxveld-Giessendam zaaknummer 9003691978</meta:user-defined>
    <meta:user-defined meta:name="DCTERMS.W3CDTF/DCTERMS.available">2026-08-17</meta:user-defined>
    <meta:user-defined meta:name="DCTERMS.W3CDTF/OVERHEIDop.jaargang">2026</meta:user-defined>
    <meta:user-defined meta:name="OVERHEIDop.publicationIssue">389034</meta:user-defined>
    <meta:user-defined meta:name="OVERHEIDop.GmbID/DC.identifier">gmb-2026-389034</meta:user-defined>
    <meta:user-defined meta:name="OVERHEIDop.versieInformatie"/>
  </office:meta>
</office:document-meta>
</file>