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  <text:list-style style:name="id1-3-2-1-1-7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- Ontwerpbesluit - verlenen omgevingsvergunning (Uitgebreide procedur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De Wolden maakt bekend dat het voornemens is de volgende omgevingsvergunning op grond van de Omgevingswet te verlenen: </text:p>
            <text:p text:style-name="common-al">• <text:span text:style-name="nadrukvet">Zuidwolde, De Stuw 5</text:span>: voor een pluimveehouderij, minder houden van vleeskuikens en toevoegen variant 3 voor het houden van ouderdieren van vleeskuikens in opfok. Verzenddatum besluit: 10 april 2026, Z2024-022682.</text:p>
            <text:p text:style-name="common-al">
            <text:span text:style-name="nadrukvet">Inzage</text:span>
          </text:p>
            <text:p text:style-name="common-al">U kunt het ontwerpbesluit en de bijbehorende stukken gedurende zes weken inzien, met ingang van 20 augustus 2026: </text:p>
            <text:p text:style-name="common-al"/>
            <text:list text:style-name="id1-3-2-1-1-7">
              <text:list-item text:style-override="id1-3-2-1-1-7-1">
                <text:number>-</text:number>
                <text:p text:style-name="al">op afspraak bij het gemeentehuis van de gemeente De Wolden tijdens de openingsuren;of</text:p>
              </text:list-item>
              <text:list-item text:style-override="id1-3-2-1-1-7-2">
                <text:number>-</text:number>
                <text:p text:style-name="al">digitaal bekijken via het digitale publicatieblad op officielebekendmakingen.nl. De documenten hangen als ‘Bekijk documenten’ aan deze publicatie (linker kolom).</text:p>
              </text:list-item>
            </text:list>
            <text:p text:style-name="common-al">
            <text:span text:style-name="nadrukvet">Zienswijzen</text:span>
          </text:p>
            <text:p text:style-name="last-al">Tijdens de periode van ter inzage legging kan een ieder schriftelijk of mondeling zienswijzen over het ontwerpbesluit inbrengen. U richt uw zienswijze aan het college van burgemeester en wethouders van de gemeente De Wolden, Postbus 20, 7920 AA Zuidwolde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890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echt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Kennisgeving - Ontwerpbesluit - verlenen omgevingsvergunning (Uitgebreide procedure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032</meta:user-defined>
    <meta:user-defined meta:name="OVERHEIDop.GmbID/DC.identifier">gmb-2026-389032</meta:user-defined>
    <meta:user-defined meta:name="OVERHEIDop.versieInformatie"/>
  </office:meta>
</office:document-meta>
</file>