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nijders Weer 10, 1566 RX Assendelft - het  realiseren van een  wanddoorbr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518 - het  realiseren van een  wanddoorbraak -  - op de locatie Snijders Weer 10, 1566 RX Assendelft</text:p>
            <text:p text:style-name="common-al">Aanvraag ontvangen: 28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0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18</meta:user-defined>
    <dc:language>nl</dc:language>
    <meta:user-defined meta:name="OVERHEIDop.locatietype/OVERHEIDop.gebiedsmarkering">Punt</meta:user-defined>
    <meta:user-defined meta:name="DC.title">Aanvraag omgevingsvergunning - Snijders Weer 10, 1566 RX Assendelft - het  realiseren van een  wanddoorbraa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26</meta:user-defined>
    <meta:user-defined meta:name="OVERHEIDop.GmbID/DC.identifier">gmb-2026-389026</meta:user-defined>
    <meta:user-defined meta:name="OVERHEIDop.versieInformatie"/>
  </office:meta>
</office:document-meta>
</file>