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Zaandammerweg 14, 1566 PG Assendelft - het plaatsen van een loods op het terrei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251 - het plaatsen van een loods op het terrein   -  - op de locatie Zaandammerweg 14, 1566 PG Assendelft</text:p>
            <text:p text:style-name="common-al">Aanvraag ontvangen: 21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902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2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2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251</meta:user-defined>
    <dc:language>nl</dc:language>
    <meta:user-defined meta:name="OVERHEIDop.locatietype/OVERHEIDop.gebiedsmarkering">Punt</meta:user-defined>
    <meta:user-defined meta:name="DC.title">Aanvraag omgevingsvergunning - Zaandammerweg 14, 1566 PG Assendelft - het plaatsen van een loods op het terrei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25</meta:user-defined>
    <meta:user-defined meta:name="OVERHEIDop.GmbID/DC.identifier">gmb-2026-389025</meta:user-defined>
    <meta:user-defined meta:name="OVERHEIDop.versieInformatie"/>
  </office:meta>
</office:document-meta>
</file>