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mgevingsvergunning voor plaatsen van een warmtepomp aan de zijkant van de woning,Schinkelweg 27 2712AZ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oetermeer heeft op 13-08-2026  een besluit verzonden op de aanvraag met zaaknummer 2026-097900 voor plaatsen van een warmtepomp aan de zijkant van de woning op locatie Schinkelweg 27 2712AZ Zoetermeer. De vergunning is verleend </text:p>
            <text:p text:style-name="common-al">
            <text:span text:style-name="nadrukvet"> Bezwaar maken? 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.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 Verzoek voorlopige voorziening 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8902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2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2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097900</meta:user-defined>
    <meta:user-defined meta:name="DCTERMS.abstract">plaatsen van een warmtepomp aan de zijkant van de woning</meta:user-defined>
    <dc:language>nl</dc:language>
    <meta:user-defined meta:name="OVERHEIDop.locatietype/OVERHEIDop.gebiedsmarkering">Vlak</meta:user-defined>
    <meta:user-defined meta:name="DC.title">Kennisgeving besluit Omgevingsvergunning voor plaatsen van een warmtepomp aan de zijkant van de woning,Schinkelweg 27 2712AZ Zoetermeer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020</meta:user-defined>
    <meta:user-defined meta:name="OVERHEIDop.GmbID/DC.identifier">gmb-2026-389020</meta:user-defined>
    <meta:user-defined meta:name="OVERHEIDop.versieInformatie"/>
  </office:meta>
</office:document-meta>
</file>