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 vergunning - Op 14 augustus 2026 heeft het college van B&amp;W op grond van de Algemene Plaatselijke Verordening en de Evenementenverordening besloten een evenementenvergunning te verlenen voor het evenement Gamebeurs Drenthe welke gehouden wordt op 4 oktober 2026 in het Activum aan de Bentincksdijk 10 te Hooge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8901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Verleende evenementen vergunning - Op 14 augustus 2026 heeft het college van B&amp;W op grond van de Algemene Plaatselijke Verordening en de Evenementenverordening besloten een evenementenvergunning te verlenen voor het evenement Gamebeurs Drenthe welke gehouden wordt op 4 oktober 2026 in het Activum aan de Bentincksdijk 10 te Hoogevee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15</meta:user-defined>
    <meta:user-defined meta:name="OVERHEIDop.GmbID/DC.identifier">gmb-2026-389015</meta:user-defined>
    <meta:user-defined meta:name="OVERHEIDop.versieInformatie"/>
  </office:meta>
</office:document-meta>
</file>