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Pettemerweg 27 te Burgerbrug (wijzigen van een bestaand tankstatio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6 augustus 2026 namens Gemeente Schagen een volledige melding ontvangen van een ontwikkeling aan Pettemerweg 27 te Burgerbrug. Het gaat over het plaatsen van twee nieuwe ondergrondse opslagtanks, het afzanden van bestaande ondergrondse opslagtanks, het uitbreiden van de vloeistofdichte verharding, het verwijderen van twee afgiftepompen, het plaatsen van een nieuwe afgiftepomp, het saneren van de bestaande vulpuntenbak en het realiseren van een nieuwe vulpuntenbak inclusief vloeistofdichte voorziening en OBAS. De melding heeft het kenmerk OMG-086460/Z26-082552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last-al">
            <text:span text:style-name="nadrukvet">Meer informatie</text:span> Voor meer informatie kunt u contact opnemen met de Omgevingsdienst Noord-Holland Noord via postbus@odnhn.nl of het telefoonnummer 088-102 13 00. Wij verzoeken u hierbij het zaaknummer (OMG-086460/Z26-082552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90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6460/Z26-0825522</meta:user-defined>
    <dc:language>nl</dc:language>
    <meta:user-defined meta:name="OVERHEIDop.locatietype/OVERHEIDop.gebiedsmarkering">Adres</meta:user-defined>
    <meta:user-defined meta:name="DC.title">Melding ontvangen voor Pettemerweg 27 te Burgerbrug (wijzigen van een bestaand tankstation)</meta:user-defined>
    <meta:user-defined meta:name="DCTERMS.W3CDTF/DCTERMS.available">2026-08-17</meta:user-defined>
    <meta:user-defined meta:name="DCTERMS.W3CDTF/OVERHEIDop.jaargang">2026</meta:user-defined>
    <meta:user-defined meta:name="OVERHEIDop.publicationIssue">389011</meta:user-defined>
    <meta:user-defined meta:name="OVERHEIDop.GmbID/DC.identifier">gmb-2026-389011</meta:user-defined>
    <meta:user-defined meta:name="OVERHEIDop.versieInformatie"/>
  </office:meta>
</office:document-meta>
</file>