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Spaarndammerplantsoen 142 1013RX</text:p>
      <text:section text:name="zakelijke-mededeling_id1-3-2" text:style-name="zakelijke-mededeling">
        <text:section text:name="zakelijke-mededeling-tekst_id1-3-2-1" text:style-name="zakelijke-mededeling-tekst">
          <text:section text:name="tekst_id1-3-2-1-1" text:style-name="tekst">
            <text:p text:style-name="common-al">Omschrijving: kappen van drie bomen aan het Spaandammerplantsoen in verband met de herinrichting van de openbare ruimte, er geldt een herplantplicht</text:p>
            <text:p text:style-name="common-al">Besluit: verleend</text:p>
            <text:p text:style-name="common-al">Besluit verzonden op: 12-08-2026</text:p>
            <text:p text:style-name="common-al">Zaakadres: Spaarndammerplantsoen 142 1013RX</text:p>
            <text:p text:style-name="common-al">Zaaknummer: Z2026-027687</text:p>
            <text:p text:style-name="common-al">DSO-nummer: 2026062301404</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procesuitvoering.sdw@amsterdam.nl?Subject=Dossiernummer Z2026-027687" xlink:type="simple">procesuitvoering.sdw@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2-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01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1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1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7687</meta:user-defined>
    <meta:user-defined meta:name="DCTERMS.abstract">(KAP) het kappen van drie bomen aan het Spaandammerplantsoen in verband met de herinrichting van de openbare ruimte</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mgevingsvergunning reguliere procedure vellen van een houtopstand (kap) verleend Spaarndammerplantsoen 142 1013RX</meta:user-defined>
    <meta:user-defined meta:name="OVERHEIDop.datumEindeReactietermijn">2026-09-27</meta:user-defined>
    <meta:user-defined meta:name="OVERHEIDop.terinzageleggingBG">https://mijnpublicaties.nl/Publicatie/fba7bae8-116e-4557-57d4-08def6b1bae5</meta:user-defined>
    <meta:user-defined meta:name="DCTERMS.W3CDTF/DCTERMS.available">2026-08-17</meta:user-defined>
    <meta:user-defined meta:name="DCTERMS.W3CDTF/OVERHEIDop.jaargang">2026</meta:user-defined>
    <meta:user-defined meta:name="OVERHEIDop.publicationIssue">389010</meta:user-defined>
    <meta:user-defined meta:name="OVERHEIDop.GmbID/DC.identifier">gmb-2026-389010</meta:user-defined>
    <meta:user-defined meta:name="OVERHEIDop.versieInformatie"/>
  </office:meta>
</office:document-meta>
</file>