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termijn omgevingsvergunning Egel 9, 5509 RM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om de termijn voor de aanvraag omgevingsvergunning met dossiernummer <text:span text:style-name="nadrukvet">VHZ2026-00983</text:span> te verlengen voor een periode van maximaal 6 weken.</text:p>
            <text:p text:style-name="common-al">Het verlengingsbesluit is genomen op 13 augustus 2026.</text:p>
            <text:p text:style-name="common-al">De zaak betreft:</text:p>
            <text:p text:style-name="common-al">
            <text:span text:style-name="nadrukvet">Omschrijving:</text:span> doorbreken van de garagemuur naar de woning en het uitbreiden van de garage met een aanbouw</text:p>
            <text:p text:style-name="common-al">
            <text:span text:style-name="nadrukvet">Adres:</text:span> Egel 9, 5509 RM in Veldhoven</text:p>
            <text:p text:style-name="common-al">
            <text:span text:style-name="nadrukvet">Soort aanvraag:</text:span>
          </text:p>
            <text:p text:style-name="last-al">De verlenging van de termijn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900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0983</meta:user-defined>
    <meta:user-defined meta:name="DCTERMS.abstract">doorbreken van de garagemuur naar de woning en het uitbreiden van de garage met een aan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 Egel 9, 5509 RM Vel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06</meta:user-defined>
    <meta:user-defined meta:name="OVERHEIDop.GmbID/DC.identifier">gmb-2026-389006</meta:user-defined>
    <meta:user-defined meta:name="OVERHEIDop.versieInformatie"/>
  </office:meta>
</office:document-meta>
</file>