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3131727i64990a0c-70bc-4102-8520-d493f4ad63b1.png" manifest:media-type="image/png"/>
  <manifest:file-entry manifest:full-path="Pictures/Schermafbeelding2026-08-13131742ib9b649c7-c202-4479-8741-0cab6f56459c.png" manifest:media-type="image/png"/>
  <manifest:file-entry manifest:full-path="Pictures/Schermafbeelding2026-08-13131758i0c9c519c-ff96-42ab-9ddf-b9d05605603d.png" manifest:media-type="image/png"/>
  <manifest:file-entry manifest:full-path="Pictures/Schermafbeelding2026-08-13131811ic4a2ac67-ae7c-40aa-8c16-93aebaabecc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text:list-style style:name="id1-3-2-1-1-10-9">
      <text:list-level-style-bullet text:bullet-char="•" text:level="1">
        <style:list-level-properties text:min-label-width="10mm"/>
      </text:list-level-style-bullet>
    </text:list-style>
    <text:list-style style:name="id1-3-2-1-1-10-10">
      <text:list-level-style-bullet text:bullet-char="•" text:level="1">
        <style:list-level-properties text:min-label-width="10mm"/>
      </text:list-level-style-bullet>
    </text:list-style>
    <text:list-style style:name="id1-3-2-1-1-10-11">
      <text:list-level-style-bullet text:bullet-char="•" text:level="1">
        <style:list-level-properties text:min-label-width="10mm"/>
      </text:list-level-style-bullet>
    </text:list-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6-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6-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6-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6-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18-4">
      <text:list-level-style-bullet text:bullet-char="•" text:level="1">
        <style:list-level-properties text:min-label-width="10mm"/>
      </text:list-level-style-bullet>
    </text:list-style>
    <text:list-style style:name="id1-3-2-1-1-18-5">
      <text:list-level-style-bullet text:bullet-char="•" text:level="1">
        <style:list-level-properties text:min-label-width="10mm"/>
      </text:list-level-style-bullet>
    </text:list-style>
    <text:list-style style:name="id1-3-2-1-1-18-6">
      <text:list-level-style-bullet text:bullet-char="•" text:level="1">
        <style:list-level-properties text:min-label-width="10mm"/>
      </text:list-level-style-bullet>
    </text:list-style>
    <text:list-style style:name="id1-3-2-1-1-1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9-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4-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1">
      <text:list-level-style-bullet text:bullet-char="•" text:level="1">
        <style:list-level-properties text:min-label-width="10mm"/>
      </text:list-level-style-bullet>
    </text:list-style>
    <text:list-style style:name="id1-3-2-4-11-1">
      <text:list-level-style-bullet text:bullet-char="•" text:level="1">
        <style:list-level-properties text:min-label-width="10mm"/>
      </text:list-level-style-bullet>
    </text:list-style>
    <text:list-style style:name="id1-3-2-4-11-2">
      <text:list-level-style-bullet text:bullet-char="•" text:level="1">
        <style:list-level-properties text:min-label-width="10mm"/>
      </text:list-level-style-bullet>
    </text:list-style>
    <text:list-style style:name="id1-3-2-4-11-3">
      <text:list-level-style-bullet text:bullet-char="•" text:level="1">
        <style:list-level-properties text:min-label-width="10mm"/>
      </text:list-level-style-bullet>
    </text:list-style>
    <text:list-style style:name="id1-3-2-4-11-4">
      <text:list-level-style-bullet text:bullet-char="•" text:level="1">
        <style:list-level-properties text:min-label-width="10mm"/>
      </text:list-level-style-bullet>
    </text:list-style>
    <text:list-style style:name="id1-3-2-4-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Verkeersbesluit voor het instellen van een zone 30 km/h, een geslotenverklaring voor vrachtverkeer en landbouwvoertuigen met uitzondering van bestemmingsverkeer en een voorrangsregeling bij de terreinen van de flexwoningen, het AZC en bij de Avondster aan IJsermanweg tussen G. van Dort Kroonweg en Sterrenlaan te Waddinxveen</text:p>
      <text:section text:name="regeling_id1-3-2" text:style-name="regeling">
        <text:section text:name="aanhef_id1-3-2-1" text:style-name="aanhef">
          <text:section text:name="considerans_id1-3-2-1-1" text:style-name="considerans">
            <text:list text:style-name="id1-3-2-1-1-1">
              <text:list-item text:style-override="id1-3-2-1-1-1-1">
                <text:number>1.</text:number>
                <text:p text:style-name="al">
                <text:span text:style-name="nadrukvet">Aanleiding</text:span>
              </text:p>
              </text:list-item>
            </text:list>
            <text:p text:style-name="considerans.al">In de huidige situatie is de IJsermanweg een lange, rechte weg buiten de bebouwde kom met een maximumsnelheid van 60 km/h (zone). Momenteel wordt er echter gebouwd en eind 2026 zijn de flexwoningen en het AZC gereed voor bewoning. Dit is het moment dat de IJsermanweg verkeersveiliger gemaakt moet worden voor de bewoners van de flexwoningen en de asielzoekers in het AZC. De oriëntatie van deze toekomstige bewoners (vooral de asielzoekers) is gericht op de bebouwde kom van Waddinxveen. Zij verplaatsen zich hoofdzakelijk lopend danwel met de fiets. Dit zorgt ervoor dat er moet worden gezorgd voor een lagere, veiligere maximumsnelheid en een geslotenverklaring voor vrachtverkeer en landbouwvoertuigen met uitzondering van bestemmingsverkeer. Dit in combinatie met een voorrangsregeling bij de terreinen van de flexwoningen, het AZC en bij de Avondster om onduidelijkheid qua voorrang te vermijden.</text:p>
            <text:p text:style-name="considerans.al"/>
            <text:list text:style-name="id1-3-2-1-1-4">
              <text:list-item text:style-override="id1-3-2-1-1-4-1">
                <text:number>2.</text:number>
                <text:p text:style-name="al">
                <text:span text:style-name="nadrukvet">Juridische grondslag</text:span>
              </text:p>
              </text:list-item>
            </text:list>
            <text:p text:style-name="considerans.al">Op grond van artikel 18, eerste lid onder d, van de Wegenverkeerswet 1994 is het college van burgemeester en wethouders bevoegd tot het nemen van verkeersbesluiten. Op grond van de Mandaten- en Volmachtenregeling Waddinxveen 2025 heeft het college van burgemeester en wethouders de bevoegdheid tot het nemen van verkeersbesluiten gemandateerd aan de directeur/manager van de afdeling Leefomgeving.</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list text:style-name="id1-3-2-1-1-8">
              <text:list-item text:style-override="id1-3-2-1-1-8-1">
                <text:number>3.</text:number>
                <text:p text:style-name="al">
                <text:span text:style-name="nadrukvet">Motivering en belangenafweging</text:span>
              </text:p>
              </text:list-item>
            </text:list>
            <text:p text:style-name="considerans.al">Overwegende dat: </text:p>
            <text:list text:style-name="id1-3-2-1-1-10">
              <text:list-item text:style-override="id1-3-2-1-1-10-1">
                <text:number>•</text:number>
                <text:p text:style-name="al">de IJsermanweg in eigendom, beheer en onderhoud van de gemeente Waddinxveen is en buiten de bebouwde kom ligt;</text:p>
              </text:list-item>
              <text:list-item text:style-override="id1-3-2-1-1-10-2">
                <text:number>•</text:number>
                <text:p text:style-name="al"> door de komst van met name asielzoekers de verkeersveiligheid op de IJsermanweg in het geding is;</text:p>
              </text:list-item>
              <text:list-item text:style-override="id1-3-2-1-1-10-3">
                <text:number>•</text:number>
                <text:p text:style-name="al"> de asielzoekers zich voornamelijk lopend en soms fietsend richting de bebouwde kom van Waddinxveen verplaatst;</text:p>
              </text:list-item>
              <text:list-item text:style-override="id1-3-2-1-1-10-4">
                <text:number>•</text:number>
                <text:p text:style-name="al"> de IJsermanweg een relatief smalle weg is (circa 5,0 m breed) en een maximumsnelheid van 60 km/h heeft;</text:p>
              </text:list-item>
              <text:list-item text:style-override="id1-3-2-1-1-10-5">
                <text:number>•</text:number>
                <text:p text:style-name="al"> er op de IJsermanweg geen voorzieningen aanwezig zijn voor voetgangers en fietsers;</text:p>
              </text:list-item>
              <text:list-item text:style-override="id1-3-2-1-1-10-6">
                <text:number>•</text:number>
                <text:p text:style-name="al"> de Avondster een onverplicht fietspad is en dat de voorrang daar nu alleen met haaietanden is geregeld;</text:p>
              </text:list-item>
              <text:list-item text:style-override="id1-3-2-1-1-10-7">
                <text:number>•</text:number>
                <text:p text:style-name="al"> er qua voorrang nu nog niets is geregeld bij de toekomstige in- en uitgangen van de terreinen van de flexwoningen en het AZC;</text:p>
              </text:list-item>
              <text:list-item text:style-override="id1-3-2-1-1-10-8">
                <text:number>•</text:number>
                <text:p text:style-name="al"> de maximumsnelheid op de IJsermanweg tussen de G. van Dort Kroonweg en de bebouwde komgrens laag moet zijn;</text:p>
              </text:list-item>
              <text:list-item text:style-override="id1-3-2-1-1-10-9">
                <text:number>•</text:number>
                <text:p text:style-name="al"> hierdoor buiten het bestemmingsverkeer vrachtverkeer en landbouwvoertuigen niet gewenst zijn op de IJsermanweg;</text:p>
              </text:list-item>
              <text:list-item text:style-override="id1-3-2-1-1-10-10">
                <text:number>•</text:number>
                <text:p text:style-name="al"> de voorrang bij de terreinen van de flexwoningen en het AZC en bij het onverplichte fietspad Avondster goed moet worden geregeld om onduidelijkheid te voorkomen;</text:p>
              </text:list-item>
              <text:list-item text:style-override="id1-3-2-1-1-10-11">
                <text:number>•</text:number>
                <text:p text:style-name="al"> hiermee de veiligheid, de leefbaarheid en de vrijheid van het verkeer zoveel mogelijk worden gewaarborgd.</text:p>
              </text:list-item>
            </text:list>
            <text:p text:style-name="considerans.al">Vanwege de voorgaande overwegingen is het gewenst om op de IJsermanweg tussen de G. van Dort Kroonweg en de Sterrenlaan (zie hiervoor de bebordingstekeningen) de volgende verkeersmaatregelen in te stellen:</text:p>
            <text:list text:style-name="id1-3-2-1-1-12">
              <text:list-item text:style-override="id1-3-2-1-1-12-1">
                <text:number>1.</text:number>
                <text:p text:style-name="al">een zone van 30 km/h tussen de G. van Dort Kroonweg en de bebouwde komgrens;</text:p>
              </text:list-item>
              <text:list-item text:style-override="id1-3-2-1-1-12-2">
                <text:number>2.</text:number>
                <text:p text:style-name="al"> een geslotenverklaring voor vrachtverkeer en landbouwvoertuigen, uitgezonderd bestemmingsverkeer;</text:p>
              </text:list-item>
              <text:list-item text:style-override="id1-3-2-1-1-12-3">
                <text:number>3.</text:number>
                <text:p text:style-name="al"> een voorrangsregeling bij de terreinen van de flexwoningen, het AZC en bij de Avondster.</text:p>
              </text:list-item>
            </text:list>
            <text:p text:style-name="considerans.al">Aanvullend op deze verkeersmaatregelen worden de volgende maatregelen aangebracht:</text:p>
            <text:list text:style-name="id1-3-2-1-1-14">
              <text:list-item text:style-override="id1-3-2-1-1-14-1">
                <text:number>1.</text:number>
                <text:p text:style-name="al">het aanbrengen van fysieke verkeersmaatregelen (inritconstructie, drempel en plateaus) om enerzijds de voorrang te regelen en anderzijds de snelheid van het gemotoriseerde verkeer te remmen.</text:p>
              </text:list-item>
            </text:list>
            <text:p text:style-name="considerans.al">Aan het besluit tot het invoeren van een zone van 30 km/h, een geslotenverklaring voor vrachtverkeer en landbouwvoertuigen met uitzondering van bestemmingsverkeer en een voorrangsregeling bij de terreinen van de flexwoningen, het AZC en bij de Avondster, liggen de volgende belangenafwegingen ten grondslag: </text:p>
            <text:list text:style-name="id1-3-2-1-1-16">
              <text:list-item text:style-override="id1-3-2-1-1-16-1">
                <text:number>•</text:number>
                <text:p text:style-name="al">
                <text:span text:style-name="nadrukondlijn">Aanleiding:</text:span> Door de komst van de flexwoningen en de asielzoekers bij het AZC wordt de verkeersveiligheid op de IJsermanweg tussen de G. van Dort Kroonweg en de Sterrenlaan onvoldoende gewaarborgd. Vanuit beide locaties gaan er straks veel mensen zowel te voet als met de fiets richting Waddinxveen. Deze kwetsbare verkeersdeelnemers krijgen te maken met gemotoriseerd verkeer op een relatief smallere weg waar, vanwege het feit dat de IJsermanweg grotendeels buiten de bebouwde kom ligt, geen voorzieningen zoals een voetpad en fietspad kunnen worden gerealiseerd.</text:p>
              </text:list-item>
              <text:list-item text:style-override="id1-3-2-1-1-16-2">
                <text:number>•</text:number>
                <text:p text:style-name="al">
                <text:span text:style-name="nadrukondlijn">Doel</text:span> (artikel 2, lid 1 van de WVW1994): </text:p>
                <text:list text:style-name="id1-3-2-1-1-16-2-3">
                  <text:list-item text:style-override="id1-3-2-1-1-16-2-3-1">
                    <text:number>o</text:number>
                    <text:p text:style-name="al">Het verzekeren van de veiligheid op de weg;</text:p>
                  </text:list-item>
                  <text:list-item text:style-override="id1-3-2-1-1-16-2-3-2">
                    <text:number>o</text:number>
                    <text:p text:style-name="al">Het beschermen van weggebruikers en passagiers</text:p>
                  </text:list-item>
                  <text:list-item text:style-override="id1-3-2-1-1-16-2-3-3">
                    <text:number>o</text:number>
                    <text:p text:style-name="al">Het instand houden van de weg en het waarborgen van de bruikbaarheid daarvan;</text:p>
                  </text:list-item>
                  <text:list-item text:style-override="id1-3-2-1-1-16-2-3-4">
                    <text:number>o</text:number>
                    <text:p text:style-name="al">Het zoveel mogelijk waarborgen van de vrijheid van het verkeer.</text:p>
                  </text:list-item>
                </text:list>
              </text:list-item>
            </text:list>
            <text:p text:style-name="considerans.al">Om deze vier doelen te behalen verhogen we de verkeersveiligheid door het afdwingen van een lagere rijsnelheid op de IJsermanweg tussen de G. van Dort Kroonweg en de bebouwde komgrens, realiseren we een geslotenverklaring voor vrachtverkeer en landbouwvoertuigen uitgezonderd bestemmingsverkeer en een voorrangsregeling bij de terreinen van de flexwoningen, het AZC en bij de Avondster. Daarnaast passen we fysieke snelheidremmende maatregelen toe in de vorm van een inritconstructie, een drempel en vier plateaus. Als laatste brengen we suggestiestroken aan op de rijweg. </text:p>
            <text:list text:style-name="id1-3-2-1-1-18">
              <text:list-item text:style-override="id1-3-2-1-1-18-1">
                <text:number>•</text:number>
                <text:p text:style-name="al">
                <text:span text:style-name="nadrukondlijn">Maatregelen:</text:span> Hoe halen we deze doelen? Door het instellen van een maximumsnelheid van 30 km/h, het instellen van een geslotenverklaring voor vrachtverkeer en landbouwvoertuigen uitgezonderd bestemmingsverkeer, het instellen van een voorrangsregeling bij de terreinen van de flexwoningen en het AZC en bij de Avondster, het aanleggen van snelheidremmende constructies, zoals een inritconstructie, één drempel en vier plateaus en het aanbrengen van suggestiestroken op de weg.</text:p>
              </text:list-item>
              <text:list-item text:style-override="id1-3-2-1-1-18-2">
                <text:number>•</text:number>
                <text:p text:style-name="al">
                <text:span text:style-name="nadrukondlijn"> Belangenafweging 1:</text:span> De veiligheid op de IJsermanweg weegt zwaarder dan de doorstroming voor het gemotoriseerde verkeer. De fysieke maatregelen, de zone van 30 km/h én de geslotenverklaring voor vrachtverkeer en landbouwvoertuigen uitgezonderd bestemmingsverkeer zijn noodzakelijk om de naleving van de maximumsnelheid en een veilige weg te garanderen.</text:p>
              </text:list-item>
              <text:list-item text:style-override="id1-3-2-1-1-18-3">
                <text:number>•</text:number>
                <text:p text:style-name="al">
                <text:span text:style-name="nadrukondlijn">Belangenafweging 2:</text:span> Om te voorkomen dat nood- en hulpdiensten in de knel komen qua bereikbaarheid, is afgesproken om alleen op essentiële plekken snelheidremmende maatregelen te treffen. Op deze manier kunnen de nood- en hulpdiensten (vooral ambulances en brandweer) direct vanaf de Vredenburghlaan naar de calamiteit rijden. De politie gebruikt de gehele IJsermanweg als aanrijdroute als de Beijerincklaan vaststaat. De zone 30 km/h met fysieke maatregelen zorgt wel voor langere aanrijdtijden, maar door het alleen op essentiële plekken aanleggen van snelheidremmende maatregelen wordt de verliestijd zoveel mogelijk beperkt.</text:p>
              </text:list-item>
              <text:list-item text:style-override="id1-3-2-1-1-18-4">
                <text:number>•</text:number>
                <text:p text:style-name="al">
                <text:span text:style-name="nadrukondlijn">Belangenafweging 3: </text:span>Om ervoor te zorgen dat langzaam verkeer en dan vooral voetgangers goed over kunnen steken bij de verkeerslichten op de kruising Vredenburghlaan, wordt op het laatste deel van de IJsermanweg aan weerszijden van de Vredenburghlaan een gedeelte trottoir aangelegd en zijn we met de provincie al in een ver overleg om een aparte voetgangersoversteek in de verkeerslichtenregeling op te nemen.</text:p>
              </text:list-item>
              <text:list-item text:style-override="id1-3-2-1-1-18-5">
                <text:number>•</text:number>
                <text:p text:style-name="al">
                <text:span text:style-name="nadrukondlijn">Belangenafweging 4:</text:span> Er zijn geen fietsvoorzieningen langs de IJsermanweg, omdat de weg buiten de bebouwde kom ligt. Om hieraan tegemoet te komen wordt enerzijds de maximumsnelheid verlaagt van 60 naar 30 km/h en anderzijds worden er suggestiestroken op het asfalt aangebracht.</text:p>
              </text:list-item>
              <text:list-item text:style-override="id1-3-2-1-1-18-6">
                <text:number>•</text:number>
                <text:p text:style-name="al">
                <text:span text:style-name="nadrukondlijn">Belangenafweging 5:</text:span> De IJsermanweg is geen weg voor doorgaand vrachtverkeer. Toch maakt vrachtverkeer regelmatig gebruik van de IJsermanweg om de files op de Beijerincklaan te ontwijken. Om dit tegen te gaan wordt er tussen de G. van Dort Kroonweg en de Sterrenlaan een geslotenverklaring voor vrachtverkeer en landbouwvoertuigen ingesteld, uitgezonderd bestemmingsverkeer.</text:p>
              </text:list-item>
            </text:list>
            <text:list text:style-name="id1-3-2-1-1-19">
              <text:list-item text:style-override="id1-3-2-1-1-19-1">
                <text:number>2.</text:number>
                <text:p text:style-name="al">
                <text:span text:style-name="nadrukvet">Overleg en advies politie</text:span>
              </text:p>
              </text:list-item>
            </text:list>
            <text:p text:style-name="considerans.al">Overeenkomstig artikel 24 van het Besluit Adminstratieve Bepalingen inzake het Wegverkeer (BABW) is overleg gevoerd met de verkeersadviseur en tevens gemandateerde van de politie-eenheid Den Haag. De politie heeft een positief advies uitgebracht over deze gecombineerde verkeersmaatregelen met uitzondering van het onderbord bestemmingsverkeer. Dit onderbord is nagenoeg niet handhaafbaar.</text:p>
            <text:p text:style-name="considerans.al"/>
            <text:list text:style-name="id1-3-2-1-1-22">
              <text:list-item text:style-override="id1-3-2-1-1-22-1">
                <text:number>3.</text:number>
                <text:p text:style-name="al">
                <text:span text:style-name="nadrukvet">Bekendmaking en inzien</text:span>
              </text:p>
              </text:list-item>
            </text:list>
            <text:p text:style-name="considerans.al">Het verkeersbesluit en de situatietekening met de genoemde bebording kunt u vanaf woensdag 19 augustus t/m dinsdag 30 september 2026 inzien via <text:a xlink:href="http://www.officielebekendmakingen.nl" xlink:type="simple"><text:span text:style-name="nadrukondlijn">www.officielebekendmakingen.nl</text:span></text:a>. Daarnaast wordt het besluit gepubliceerd in het Gemeenteblad en op de gemeentepagina van het Hart van Holland. Wilt u het besluit op het gemeentehuis inzien? Kom dan langs tijdens de openingstijden van het gemeentehuis.</text:p>
            <text:p text:style-name="considerans.al">Tegen dit besluit kunt u bezwaar maken (zie hiervoor het kader “Bezwaar en Beroep”).</text:p>
            <text:p text:style-name="considerans_bottom"/>
          </text:section>
          <text:section text:name="afkondiging_id1-3-2-1-2" text:style-name="afkondiging">
            <text:p text:style-name="afkondiging_top"/>
            <text:list text:style-name="id1-3-2-1-2-1">
              <text:list-item text:style-override="id1-3-2-1-2-1-1">
                <text:number>4.</text:number>
                <text:p text:style-name="al">
                <text:span text:style-name="nadrukvet">Besluit</text:span>
              </text:p>
              </text:list-item>
            </text:list>
          </text:section>
        </text:section>
        <text:section text:name="regeling-tekst_id1-3-2-2" text:style-name="regeling-tekst">
          <text:section text:name="tekst_id1-3-2-2-1" text:style-name="tekst">
            <text:p text:style-name="common-al">Het college van burgemeester en wethouders besluit om op grond van vorenstaande overwegingen en belangenafwegingen het volgende gecombineerde verkeersbesluit te nemen:</text:p>
            <text:list text:style-name="id1-3-2-2-1-2">
              <text:list-item text:style-override="id1-3-2-2-1-2-1">
                <text:number>1.</text:number>
                <text:p text:style-name="al">
                <text:span text:style-name="nadrukvet">Instellen van een zone van 30 km/h</text:span>: Het op de IJsermanweg tussen de G. van Dort Kroonweg en de bebouwde komgrens instellen van een zone van 30 km/h, door het plaatsen van de RVV-borden A01-30, A02-30-ZE, A01-ZH en A01-60-ZB;</text:p>
              </text:list-item>
              <text:list-item text:style-override="id1-3-2-2-1-2-2">
                <text:number>2.</text:number>
                <text:p text:style-name="al">
                <text:span text:style-name="nadrukvet">Instellen van een geslotenverklaring voor vrachtverkeer en landbouwvoertuigen met uitzondering van bestemmingsverkeer</text:span>: Het op de IJsermanweg tussen de G. van Dort Kroonweg en de Sterrenlaan instellen van een geslotenverklaring voor vrachtverkeer en landbouwvoertuigen uitgezonderd bestemmingsverkeer, door het plaatsen van de RVV-borden C07, C08 en OB108;</text:p>
              </text:list-item>
              <text:list-item text:style-override="id1-3-2-2-1-2-3">
                <text:number>3.</text:number>
                <text:p text:style-name="al">
                <text:span text:style-name="nadrukvet">Instellen van een voorrangsregeling bij de terreinen van de flexwoningen, het AZC en bij de Avondster: </text:span>Het instellen van een voorrangsregeling bij de terreinen van de flexwoningen, het AZC en bij de Avondster door het plaatsen van de RVV-borden, B4, B5 en B6 met haaietanden.</text:p>
              </text:list-item>
            </text:list>
            <text:p text:style-name="common-al">Aanvullend worden de volgende maatregelen gerealiseerd:</text:p>
            <text:list text:style-name="id1-3-2-2-1-4">
              <text:list-item text:style-override="id1-3-2-2-1-4-1">
                <text:number>1.</text:number>
                <text:p text:style-name="al">
                <text:span text:style-name="nadrukvet">Aanleg fysieke verkeersmaatregelen</text:span>: Het aanleggen van één snelheidremmende en voorrang regelende inritconstructie, één drempel en vier plateaus (verkeersplateaus en -drempels conform CROW-richtlijnen).</text:p>
              </text:list-item>
            </text:list>
            <text:p text:style-name="last-al">Bovenstaande volgens de bij dit besluit behorende bijlage:</text:p>
            <text:list text:style-name="id1-3-2-2-1-6">
              <text:list-item text:style-override="id1-3-2-2-1-6-1">
                <text:number>•</text:number>
                <text:p text:style-name="al">260811 Bebordingstekeningen VKB IJsermanweg.pdf</text:p>
              </text:list-item>
            </text:list>
            <text:p text:style-name="tekst_bottom"/>
          </text:section>
        </text:section>
        <text:section text:name="regeling-sluiting_id1-3-2-3" text:style-name="regeling-sluiting">
          <text:section text:name="gegeven_id1-3-2-3-1" text:style-name="gegeven">
            <text:p text:style-name="dagtekening">
            <text:span text:style-name="plaats"> Waddinxveen, </text:span>
            <text:span text:style-name="datum">12 augustus 2026 </text:span>
          </text:p>
          </text:section>
          <text:section text:name="ondertekening_id1-3-2-3-2">
            <text:p><text:span text:style-name="deze">Namens burgemeester en wethouders van Waddinxveen,</text:span></text:p>
          </text:section>
          <text:section text:name="ondertekening_id1-3-2-3-3">
            <text:p><text:span text:style-name="organisatie">De manager van de afdeling Leefomgeving,</text:span></text:p>
          </text:section>
          <text:section text:name="ondertekening_id1-3-2-3-4">
            <text:p><text:span text:style-name="organisatie">J. Versteeg</text:span></text:p>
          </text:section>
        </text:section>
        <text:section text:name="bezwaarschrift_id1-3-2-4" text:style-name="bezwaarschrift">
          <text:p text:style-name="bezwaarschrift_top"/>
          <text:list text:style-name="id1-3-2-4-1">
            <text:list-item text:style-override="id1-3-2-4-1-1">
              <text:number>5.</text:number>
              <text:p text:style-name="al">
              <text:span text:style-name="nadrukvet">Bezwaar/Beroep</text:span>
            </text:p>
            </text:list-item>
          </text:list>
          <text:p text:style-name="bezwaarschrift_al">
          <text:span text:style-name="nadrukvet">Bent u het niet eens met het besluit in deze brief?</text:span>
        </text:p>
          <text:p text:style-name="bezwaarschrift_al">Dan kunt u bezwaar maken. Stuur binnen zes weken na verzenddatum van deze brief uw schriftelijke bezwaar op. Schrijf een gemotiveerd bezwaarschrift en stuur deze naar:</text:p>
          <text:p text:style-name="bezwaarschrift_al">Gemeente Waddinxveen</text:p>
          <text:p text:style-name="bezwaarschrift_al">College van burgemeester en wethouders</text:p>
          <text:p text:style-name="bezwaarschrift_al">t.a.v. de commissie bezwaarschriften</text:p>
          <text:p text:style-name="bezwaarschrift_al">Postbus 400</text:p>
          <text:p text:style-name="bezwaarschrift_al">2740 AK Waddinxveen</text:p>
          <text:p text:style-name="bezwaarschrift_al">Zorg ervoor dat u het bezwaarschrift binnen zes weken na de verzenddatum van deze beslissing opstuurt. Daarmee voorkomt u dat uw bezwaarschrift niet meer in behandeling genomen wordt, omdat het te laat is. Vergeet u niet het bezwaarschrift te ondertekenen. Stuur een kopie van deze brief mee met uw bezwaarschrift. </text:p>
          <text:p text:style-name="bezwaarschrift_al">In het bezwaarschrift zet u:</text:p>
          <text:list text:style-name="id1-3-2-4-11">
            <text:list-item text:style-override="id1-3-2-4-11-1">
              <text:number>•</text:number>
              <text:p text:style-name="al">Uw naam en adres;</text:p>
            </text:list-item>
            <text:list-item text:style-override="id1-3-2-4-11-2">
              <text:number>•</text:number>
              <text:p text:style-name="al">De datum van uw bezwaarschrift;</text:p>
            </text:list-item>
            <text:list-item text:style-override="id1-3-2-4-11-3">
              <text:number>•</text:number>
              <text:p text:style-name="al">Een omschrijving van de beslissing van de gemeente, waartegen u bezwaar maakt;</text:p>
            </text:list-item>
            <text:list-item text:style-override="id1-3-2-4-11-4">
              <text:number>•</text:number>
              <text:p text:style-name="al">Waarom u het niet met de beslissing eens bent.</text:p>
            </text:list-item>
          </text:list>
          <text:p text:style-name="bezwaarschrift_al">Deze gegevens zijn bepaald in artikel 6:5 van de Algemene wet bestuursrecht.</text:p>
          <text:p text:style-name="bezwaarschrift_al">Vergeet u niet het bezwaarschrift te ondertekenen. Stuur een kopie van deze brief mee met uw bezwaarschrift. </text:p>
          <text:p text:style-name="bezwaarschrift_al">
          <text:span text:style-name="nadrukvet">Heeft u een bezwaarschrift ingediend?</text:span>
        </text:p>
          <text:p text:style-name="bezwaarschrift_al">Dan kunt u bij de voorzieningenrechter een voorlopige voorziening aanvragen. Het besluit blijft gelden in de tijd dat uw bezwaarschrift in behandeling is. Als u meent dat uw belangen zo zwaar wegen dat u de beslissing op uw bezwaar niet kunt afwachten, dan geeft de Algemene wet bestuursrecht (Awb) u de mogelijkheid om een verzoek voor een voorlopige voorziening in te dienen. Dit kan bij de voorzieningen van de Rechtbank Den Haag (Postbus 20302, 2500 EH Den Haag). Aan de behandeling van een verzoek voor een voorlopige voorziening zijn kosten verbonden.</text:p>
          <text:p text:style-name="bezwaarschrift_al">U kunt ook digitaal een verzoek voor een voorlopige voorziening indienen. Daarvoor moet u wel beschikken over een elektronische handtekening (DigiD). Kijk hiervoor op de website <text:a xlink:href="http://loket.rechtspraak.nl/bestuursrecht" xlink:type="simple"><text:span text:style-name="nadrukondlijn">http://loket.rechtspraak.nl/bestuursrecht</text:span></text:a> voor meer informatie over het digitaal indienen van een</text:p>
          <text:p text:style-name="bezwaarschrift_al">verzoek om voorlopige voorziening.</text:p>
          <text:p text:style-name="bezwaarschrift_al">Een afschrift van dit besluit wordt verzonden aan:</text:p>
          <text:list text:style-name="id1-3-2-4-19">
            <text:list-item text:style-override="id1-3-2-4-19-1">
              <text:number>a.</text:number>
              <text:p text:style-name="al">De adviseur van de Politie;</text:p>
            </text:list-item>
            <text:list-item text:style-override="id1-3-2-4-19-2">
              <text:number>b.</text:number>
              <text:p text:style-name="al">Afdeling communicatie ter publicatie.</text:p>
            </text:list-item>
          </text:list>
          <text:p text:style-name="bezwaarschrift_al">
          <draw:frame><draw:text-box><text:section text:name="plaatje_id1-3-2-4-20-1" text:style-name="plaatje">
            <text:p text:style-name="illustratie_id1-3-2-4-20-1-1"><draw:frame draw:style-name="illustratie_id1-3-2-4-20-1-1" text:anchor-type="paragraph" svg:width="153mm" svg:height="68.79737335834896mm"><draw:image xlink:href="Pictures/Schermafbeelding2026-08-13131727i64990a0c-70bc-4102-8520-d493f4ad63b1.png" xlink:type="simple"/></draw:frame></text:p>
          </text:section></draw:text-box></draw:frame>
        </text:p>
          <text:p text:style-name="bezwaarschrift_al">Gedeelte IJsermanweg ter hoogte van de G. van Dort Kroonweg</text:p>
          <text:p text:style-name="bezwaarschrift_al">
          <draw:frame><draw:text-box><text:section text:name="plaatje_id1-3-2-4-22-1" text:style-name="plaatje">
            <text:p text:style-name="illustratie_id1-3-2-4-22-1-1"><draw:frame draw:style-name="illustratie_id1-3-2-4-22-1-1" text:anchor-type="paragraph" svg:width="153mm" svg:height="58.272045028142585mm"><draw:image xlink:href="Pictures/Schermafbeelding2026-08-13131742ib9b649c7-c202-4479-8741-0cab6f56459c.png" xlink:type="simple"/></draw:frame></text:p>
          </text:section></draw:text-box></draw:frame>
        </text:p>
          <text:p text:style-name="bezwaarschrift_al">Gedeelte IJsermanweg ter hoogte van de flexwoningen en het AZC</text:p>
          <text:p text:style-name="bezwaarschrift_al">
          <draw:frame><draw:text-box><text:section text:name="plaatje_id1-3-2-4-24-1" text:style-name="plaatje">
            <text:p text:style-name="illustratie_id1-3-2-4-24-1-1"><draw:frame draw:style-name="illustratie_id1-3-2-4-24-1-1" text:anchor-type="paragraph" svg:width="153mm" svg:height="49.469043151969984mm"><draw:image xlink:href="Pictures/Schermafbeelding2026-08-13131758i0c9c519c-ff96-42ab-9ddf-b9d05605603d.png" xlink:type="simple"/></draw:frame></text:p>
          </text:section></draw:text-box></draw:frame>
        </text:p>
          <text:p text:style-name="bezwaarschrift_al">Gedeelte IJsermanweg ter hoogte van de Vredenburghlaan</text:p>
          <text:p text:style-name="bezwaarschrift_al">
          <draw:frame><draw:text-box><text:section text:name="plaatje_id1-3-2-4-26-1" text:style-name="plaatje">
            <text:p text:style-name="illustratie_id1-3-2-4-26-1-1"><draw:frame draw:style-name="illustratie_id1-3-2-4-26-1-1" text:anchor-type="paragraph" svg:width="153mm" svg:height="55.688555347091935mm"><draw:image xlink:href="Pictures/Schermafbeelding2026-08-13131811ic4a2ac67-ae7c-40aa-8c16-93aebaabeccf.png" xlink:type="simple"/></draw:frame></text:p>
          </text:section></draw:text-box></draw:frame>
        </text:p>
          <text:p text:style-name="bezwaarschrift_al">Gedeelte IJsermanweg tussen Avondster en Sterrenlaa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0-1-1" style:parent-style-name="Standard">
      <style:paragraph-properties style:line-spacing="0mm" style:text-autospace="none" ofo:line-height="0.001cm"/>
    </style:style>
    <style:style style:family="graphic" style:name="illustratie_id1-3-2-4-20-1-1" style:parent-style-name="Standard">
      <style:graphic-properties style:horizontal-pos="left" style:horizontal-rel="paragraph" style:vertical-pos="top" style:vertical-rel="paragraph" style:wrap="none" ofo:margin-right="3mm"/>
    </style:style>
    <style:style style:family="paragraph" style:name="illustratie_id1-3-2-4-22-1-1" style:parent-style-name="Standard">
      <style:paragraph-properties style:line-spacing="0mm" style:text-autospace="none" ofo:line-height="0.001cm"/>
    </style:style>
    <style:style style:family="graphic" style:name="illustratie_id1-3-2-4-22-1-1" style:parent-style-name="Standard">
      <style:graphic-properties style:horizontal-pos="left" style:horizontal-rel="paragraph" style:vertical-pos="top" style:vertical-rel="paragraph" style:wrap="none" ofo:margin-right="3mm"/>
    </style:style>
    <style:style style:family="paragraph" style:name="illustratie_id1-3-2-4-24-1-1" style:parent-style-name="Standard">
      <style:paragraph-properties style:line-spacing="0mm" style:text-autospace="none" ofo:line-height="0.001cm"/>
    </style:style>
    <style:style style:family="graphic" style:name="illustratie_id1-3-2-4-24-1-1" style:parent-style-name="Standard">
      <style:graphic-properties style:horizontal-pos="left" style:horizontal-rel="paragraph" style:vertical-pos="top" style:vertical-rel="paragraph" style:wrap="none" ofo:margin-right="3mm"/>
    </style:style>
    <style:style style:family="paragraph" style:name="illustratie_id1-3-2-4-26-1-1" style:parent-style-name="Standard">
      <style:paragraph-properties style:line-spacing="0mm" style:text-autospace="none" ofo:line-height="0.001cm"/>
    </style:style>
    <style:style style:family="graphic" style:name="illustratie_id1-3-2-4-2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900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0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0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ddinxveen</meta:user-defined>
    <meta:user-defined meta:name="OVERHEID.Gemeente/OVERHEID.authority">Waddinxveen</meta:user-defined>
    <meta:user-defined meta:name="OVERHEID.Informatietype/DC.type">officiële publicatie</meta:user-defined>
    <meta:user-defined meta:name="OVERHEIDop.Rubriek/DC.type">verkeersbesluit of -mededeling</meta:user-defined>
    <meta:user-defined meta:name="OVERHEID.Gemeente/DCTERMS.publisher">Waddinx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ddinxveen - instellen van een zone 30 km/h, een geslotenverklaring voor vrachtverkeer en landbouwvoertuigen met uitzondering van bestemmingsverkeer en een voorrangsregeling bij de terreinen  - aan IJsermanweg tussen G. van Dort Kroonweg en Sterrenlaan te Waddinxveen</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A01zb</meta:user-defined>
    <meta:user-defined meta:name="OVERHEIDop.verkeersbordcode">A02ze</meta:user-defined>
    <meta:user-defined meta:name="OVERHEIDop.verkeersbordcode">B4</meta:user-defined>
    <meta:user-defined meta:name="OVERHEIDop.verkeersbordcode">B5</meta:user-defined>
    <meta:user-defined meta:name="OVERHEIDop.verkeersbordcode">B6</meta:user-defined>
    <meta:user-defined meta:name="OVERHEIDop.verkeersbordcode">C7</meta:user-defined>
    <meta:user-defined meta:name="OVERHEIDop.verkeersbordcode">C8</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voor het instellen van een zone 30 km/h, een geslotenverklaring voor vrachtverkeer en landbouwvoertuigen met uitzondering van bestemmingsverkeer en een voorrangsregeling bij de terreinen van de flexwoningen, het AZC en bij de Avondster aan IJsermanweg tussen G. van Dort Kroonweg en Sterrenlaan te Waddinxveen</meta:user-defined>
    <meta:user-defined meta:name="DCTERMS.W3CDTF/DCTERMS.available">2026-08-19</meta:user-defined>
    <meta:user-defined meta:name="OVERHEIDop.externeBijlage">Bijlage|exb-2026-29052</meta:user-defined>
    <meta:user-defined meta:name="DCTERMS.W3CDTF/OVERHEIDop.jaargang">2026</meta:user-defined>
    <meta:user-defined meta:name="OVERHEIDop.publicationIssue">389000</meta:user-defined>
    <meta:user-defined meta:name="OVERHEIDop.GmbID/DC.identifier">gmb-2026-389000</meta:user-defined>
    <meta:user-defined meta:name="OVERHEIDop.versieInformatie"/>
  </office:meta>
</office:document-meta>
</file>