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Klipper 47, 3904 SK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en Klipper 47, 3904 SK in Veenendaal</text:span>
          </text:p>
            <text:p text:style-name="common-al">
            
          </text:p>
            <text:p text:style-name="common-al">Burgemeester en wethouders van de gemeente Veenendaal maken bekend dat de volgende omgevingsvergunningen zijn <text:span text:style-name="nadrukvet">verleend</text:span>:</text:p>
            <text:p text:style-name="common-al">
            
          </text:p>
            <text:p text:style-name="common-al">13-08-2026</text:p>
            <text:p text:style-name="common-al">Gemeente Veenendaal, CLZ-00015416, het plaatsen van een veranda op het perceel: Klipper 47 in Veenendaal.</text:p>
            <text:p text:style-name="common-al">
            
          </text:p>
            <text:p text:style-name="common-al">Waterschap Vallei en Veluwe heeft een omgevingsvergunning voor een wateractiviteit afgegeven. </text:p>
            <text:p text:style-name="common-al">Het betreft het behouden van een oeverbeschermende damwand en een bouwwerk (veranda) in de werkstrook beschoeiing van een oppervlaktewaterlichaam A bij Klipper 47 in Veenendaal.</text:p>
            <text:p text:style-name="common-al">
            
          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 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8899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9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9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15416</meta:user-defined>
    <dc:language>nl</dc:language>
    <meta:user-defined meta:name="OVERHEIDop.locatietype/OVERHEIDop.gebiedsmarkering">Punt</meta:user-defined>
    <meta:user-defined meta:name="DC.title">Publicatie verleende vergunning Klipper 47, 3904 SK Veenendaal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999</meta:user-defined>
    <meta:user-defined meta:name="OVERHEIDop.GmbID/DC.identifier">gmb-2026-388999</meta:user-defined>
    <meta:user-defined meta:name="OVERHEIDop.versieInformatie"/>
  </office:meta>
</office:document-meta>
</file>